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53125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360208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0.9525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26.8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圖書館參訪人次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number-columns-repeated="16375" table:default-cell-style-name="ce1"/>
        <table:table-row table:style-name="ro1">
          <table:table-cell table:style-name="ce2"/>
          <table:table-cell table:number-columns-repeated="6" table:style-name="ce7"/>
          <table:table-cell table:number-columns-repeated="2" table:style-name="ce2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style-name="ce3">
            <text:p>公開類</text:p>
          </table:table-cell>
          <table:table-cell table:style-name="ce9"/>
          <table:table-cell table:number-columns-repeated="4" table:style-name="ce7"/>
          <table:table-cell table:style-name="ce19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0">
            <text:p>次月25日前填報</text:p>
          </table:table-cell>
          <table:table-cell table:style-name="ce11"/>
          <table:table-cell table:number-columns-repeated="3" table:style-name="ce15"/>
          <table:table-cell table:style-name="ce20"/>
          <table:table-cell office:value-type="string" table:style-name="ce3">
            <text:p>表號</text:p>
          </table:table-cell>
          <table:table-cell office:value-type="string" table:style-name="ce3">
            <text:p>11014-90-02-2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3">
          <table:table-cell office:value-type="string" table:number-columns-spanned="8" table:number-rows-spanned="1" table:style-name="ce34">
            <text:p><text:s text:c="15"/>臺中市立圖書館參訪人次</text:p>
          </table:table-cell>
          <table:covered-table-cell table:number-columns-repeated="7"/>
          <table:table-cell table:style-name="ce24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8" table:number-rows-spanned="1" table:style-name="ce35">
            <text:p>中華民國115年5月</text:p>
          </table:table-cell>
          <table:covered-table-cell table:number-columns-repeated="7"/>
          <table:table-cell office:value-type="string" table:style-name="ce15">
            <text:p>單位：人次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館 <text:s/>別</text:p>
          </table:table-cell>
          <table:covered-table-cell/>
          <table:table-cell office:value-type="string" table:number-columns-spanned="7" table:number-rows-spanned="1" table:style-name="ce36">
            <text:p>參 <text:s text:c="4"/>訪 <text:s text:c="4"/>人 <text:s text:c="4"/>次</text:p>
          </table:table-cell>
          <table:covered-table-cell table:number-columns-repeated="6"/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計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1308066" table:formula="of:=SUM([.I8:.I55])" table:style-name="ce25">
            <text:p><text:s/>1,308,06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館</text:p>
          </table:table-cell>
          <table:covered-table-cell/>
          <table:table-cell table:style-name="ce13"/>
          <table:table-cell table:number-columns-repeated="5" table:style-name="ce17"/>
          <table:table-cell office:value-type="float" office:value="216344" table:style-name="ce25">
            <text:p><text:s/>216,34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四張犁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2984" table:style-name="ce25">
            <text:p><text:s/>32,98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新社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255" table:style-name="ce25">
            <text:p><text:s/>2,25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石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737" table:style-name="ce25">
            <text:p><text:s/>2,73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勢許良宇圖書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196" table:style-name="ce25">
            <text:p><text:s/>12,19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后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339" table:style-name="ce25">
            <text:p><text:s/>11,33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神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200" table:style-name="ce25">
            <text:p><text:s/>12,20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雅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316" table:style-name="ce25">
            <text:p><text:s/>12,31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上楓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0853" table:style-name="ce25">
            <text:p><text:s/>10,85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葫蘆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51030" table:style-name="ce25">
            <text:p><text:s/>51,03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1827" table:style-name="ce25">
            <text:p><text:s/>21,82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南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0" table:style-name="ce25">
            <text:p><text:s/>-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潭子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856" table:style-name="ce25">
            <text:p><text:s/>12,85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3130" table:style-name="ce25">
            <text:p><text:s/>43,13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526" table:style-name="ce25">
            <text:p><text:s/>7,52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外埔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3324" table:style-name="ce25">
            <text:p><text:s/>23,32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清水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749" table:style-name="ce25">
            <text:p><text:s/>19,74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8364" table:style-name="ce25">
            <text:p><text:s/>18,36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親子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068" table:style-name="ce25">
            <text:p><text:s/>8,06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深波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3549" table:style-name="ce25">
            <text:p><text:s/>43,54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文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216" table:style-name="ce25">
            <text:p><text:s/>28,21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0415" table:style-name="ce25">
            <text:p><text:s/>20,41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龍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9606" table:style-name="ce25">
            <text:p><text:s/>9,60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山頂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802" table:style-name="ce25">
            <text:p><text:s/>7,80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6140" table:style-name="ce25">
            <text:p><text:s/>16,14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瑞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169" table:style-name="ce25">
            <text:p><text:s/>4,16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0529" table:style-name="ce25">
            <text:p><text:s/>20,52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坪林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6591" table:style-name="ce25">
            <text:p><text:s/>26,59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9097" table:style-name="ce25">
            <text:p><text:s/>29,09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德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394" table:style-name="ce25">
            <text:p><text:s/>19,39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大新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7527" table:style-name="ce25">
            <text:p><text:s/>17,52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霧峰以文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484" table:style-name="ce25">
            <text:p><text:s/>2,48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烏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2303" table:style-name="ce25">
            <text:p><text:s/>32,30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9844" table:style-name="ce25">
            <text:p><text:s/>29,84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李科永紀念圖書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9814" table:style-name="ce25">
            <text:p><text:s/>29,81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650" table:style-name="ce25">
            <text:p><text:s/>34,65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興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0940" table:style-name="ce25">
            <text:p><text:s/>30,94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東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56365" table:style-name="ce25">
            <text:p><text:s/>56,36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245" table:style-name="ce25">
            <text:p><text:s/>34,24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西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1617" table:style-name="ce25">
            <text:p><text:s/>31,61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中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265" table:style-name="ce25">
            <text:p><text:s/>12,26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6385" table:style-name="ce25">
            <text:p><text:s/>16,38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1914" table:style-name="ce25">
            <text:p><text:s/>41,91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1860" table:style-name="ce25">
            <text:p><text:s/>71,86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4144" table:style-name="ce25">
            <text:p><text:s/>44,14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5445" table:style-name="ce25">
            <text:p><text:s/>35,44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精武圖書館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29622" table:style-name="ce25">
            <text:p><text:s/>29,62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自助借還書站</text:p>
          </table:table-cell>
          <table:covered-table-cell/>
          <table:table-cell table:style-name="ce12"/>
          <table:table-cell table:number-columns-repeated="5" table:style-name="ce4"/>
          <table:table-cell office:value-type="float" office:value="12036" table:style-name="ce25">
            <text:p><text:s/>12,03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4">
          <table:table-cell office:value-type="string" table:style-name="ce5">
            <text:p>填表</text:p>
          </table:table-cell>
          <table:table-cell office:value-type="string" table:style-name="ce5">
            <text:p>審核</text:p>
          </table:table-cell>
          <table:table-cell table:style-name="ce5"/>
          <table:table-cell office:value-type="string" table:number-columns-spanned="2" table:number-rows-spanned="1" table:style-name="ce33">
            <text:p>業務主管人員</text:p>
          </table:table-cell>
          <table:covered-table-cell/>
          <table:table-cell office:value-type="string" table:style-name="ce5">
            <text:p>機關首長</text:p>
          </table:table-cell>
          <table:table-cell office:value-type="string" table:number-columns-spanned="3" table:number-rows-spanned="1" table:style-name="ce30">
            <text:p>中華民國115年6月4日編製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4">
          <table:table-cell table:number-columns-repeated="3" table:style-name="ce6"/>
          <table:table-cell office:value-type="string" table:number-columns-spanned="2" table:number-rows-spanned="1" table:style-name="ce29">
            <text:p>主辦統計人員</text:p>
          </table:table-cell>
          <table:covered-table-cell/>
          <table:table-cell table:style-name="ce6"/>
          <table:table-cell office:value-type="string" table:style-name="ce21">
            <text:p><text:s text:c="2"/></text:p>
          </table:table-cell>
          <table:table-cell table:style-name="ce23"/>
          <table:table-cell office:value-type="string" table:style-name="ce22">
            <text:p><text:s/></text:p>
          </table:table-cell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資料來源：由本館推廣輔導課依據各館填報入館人數統計表資料彙編。</text:p>
          </table:table-cell>
          <table:table-cell table:number-columns-repeated="5" table:style-name="ce8"/>
          <table:table-cell office:value-type="string" table:number-columns-spanned="3" table:number-rows-spanned="1" table:style-name="ce38">
            <text:p><text:s text:c="3"/>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填表說明：本表編製 1 份，並依統計法規定永久保存，資料透過網際網路上傳至「臺中市公務統計行政管理系統」。</text:p>
          </table:table-cell>
          <table:table-cell table:number-columns-repeated="5" table:style-name="ce8"/>
          <table:table-cell table:number-columns-repeated="2" table:style-name="ce7"/>
          <table:table-cell table:style-name="ce26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7">
            <text:p>備註1：本表總館自114年10月28日起統計，114年9月前總館資料為四張犁分館資料，114年12月26日起東勢分館更名為東勢許良宇圖書館，114年12月22日起新增溪東分館，115年3月起新增自助借還書站。</text:p>
          </table:table-cell>
          <table:table-cell table:number-columns-repeated="47" table:style-name="ce7"/>
          <table:table-cell table:number-columns-repeated="16336"/>
        </table:table-row>
        <table:table-row table:style-name="ro5">
          <table:table-cell office:value-type="string" table:number-columns-spanned="9" table:number-rows-spanned="1" table:style-name="ce37">
            <text:p>備註2：本月5月1日（星期五）勞動節，總館暨各分館休館1日（大墩及葫蘆墩分館照常營運）；另新社、石岡、大雅、豐原A棟、豐原南嵩、潭子、大安以及霧峰以文分館皆工程中。</text:p>
          </table:table-cell>
          <table:covered-table-cell table:number-columns-repeated="8"/>
          <table:table-cell table:number-columns-repeated="39" table:style-name="ce7"/>
          <table:table-cell table:number-columns-repeated="16336"/>
        </table:table-row>
        <table:table-row table:number-rows-repeated="137" table:style-name="ro1">
          <table:table-cell table:number-columns-repeated="48" table:style-name="ce7"/>
          <table:table-cell table:number-columns-repeated="16336"/>
        </table:table-row>
        <table:table-row table:number-rows-repeated="104837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5T04:10:14Z</meta:creation-date>
    <dc:date>2026-06-05T04:10:14Z</dc:date>
  </office:meta>
</office:document-meta>
</file>