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6" style:family="table-cell" style:parent-style-name="Default" style:data-style-name="N0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3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9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0" style:family="table-cell" style:parent-style-name="Default" style:data-style-name="N49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1" style:family="table-cell" style:parent-style-name="Default" style:data-style-name="N4">
      <style:table-cell-properties fo:border-top="none" fo:border-bottom="thin solid #000000" fo:border-left="thin solid #000000" fo:border-right="non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9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4" style:family="table-cell" style:parent-style-name="Default" style:data-style-name="N4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5" style:family="table-cell" style:parent-style-name="Default" style:data-style-name="N48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" style:family="table-cell" style:parent-style-name="Default" style:data-style-name="N49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7" style:family="table-cell" style:parent-style-name="Default" style:data-style-name="N48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19" style:family="table-cell" style:parent-style-name="Default" style:data-style-name="N0">
      <style:text-properties fo:color="#000000"/>
    </style:style>
    <style:style style:name="ce20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none" fo:border-bottom="none" fo:border-left="none" fo:border-right="thin solid #000000" style:vertical-align="middle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49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4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5" style:family="table-cell" style:parent-style-name="Default" style:data-style-name="N2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30" style:family="table-cell" style:parent-style-name="Default" style:data-style-name="N48">
      <style:table-cell-properties style:vertical-align="middle" fo:background-color="#FFFFFF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1" style:family="table-cell" style:parent-style-name="Default" style:data-style-name="N48">
      <style:table-cell-properties style:vertical-align="middle" fo:background-color="#FFFFFF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3" style:family="table-cell" style:parent-style-name="Default" style:data-style-name="N0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end" fo:margin-right="0cm"/>
      <style:text-properties fo:color="#000000" style:font-name="微軟正黑體" style:font-name-asian="微軟正黑體" style:font-name-complex="微軟正黑體" style:font-family-generic="swiss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FFFFFF" style:repeat-content="false"/>
      <style:paragraph-properties fo:text-align="end" fo:margin-right="0cm"/>
      <style:text-properties fo:color="#000000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0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44" style:family="table-cell" style:parent-style-name="Default" style:data-style-name="N49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50.25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5.6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39.4pt" style:use-optimal-row-height="false" fo:break-before="auto"/>
    </style:style>
    <style:style style:name="ro8" style:family="table-row">
      <style:table-row-properties style:row-height="20.45pt" style:use-optimal-row-height="false" fo:break-before="auto"/>
    </style:style>
    <style:style style:name="ro9" style:family="table-row">
      <style:table-row-properties style:row-height="0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" table:style-name="ta1">
        <table:table-column table:style-name="co1" table:default-cell-style-name="ce1"/>
        <table:table-column table:style-name="co2" table:number-columns-repeated="12" table:default-cell-style-name="ce1"/>
        <table:table-column table:style-name="co3" table:number-columns-repeated="2" table:default-cell-style-name="ce1"/>
        <table:table-column table:style-name="co2" table:default-cell-style-name="ce1"/>
        <table:table-column table:style-name="co4" table:number-columns-repeated="16368" table:default-cell-style-name="ce1"/>
        <table:table-row table:style-name="ro1">
          <table:table-cell office:value-type="string" table:number-columns-spanned="2" table:number-rows-spanned="1" table:style-name="ce39">
            <text:p>公開類</text:p>
          </table:table-cell>
          <table:covered-table-cell/>
          <table:table-cell table:style-name="ce10"/>
          <table:table-cell table:style-name="ce13"/>
          <table:table-cell table:number-columns-repeated="8" table:style-name="ce15"/>
          <table:table-cell table:style-name="ce21"/>
          <table:table-cell office:value-type="string" table:style-name="ce23">
            <text:p>編製機關</text:p>
          </table:table-cell>
          <table:table-cell office:value-type="string" table:style-name="ce25">
            <text:p>臺中市</text:p>
            <text:p>交通事件裁決處</text:p>
          </table:table-cell>
          <table:table-cell table:style-name="ce29"/>
          <table:table-cell table:number-columns-repeated="16368"/>
        </table:table-row>
        <table:table-row table:style-name="ro2">
          <table:table-cell office:value-type="string" table:number-columns-spanned="2" table:number-rows-spanned="1" table:style-name="ce41">
            <text:p>月　報</text:p>
          </table:table-cell>
          <table:covered-table-cell/>
          <table:table-cell office:value-type="string" table:style-name="ce11">
            <text:p>次月20日前彙報</text:p>
          </table:table-cell>
          <table:table-cell table:style-name="ce14"/>
          <table:table-cell table:number-columns-repeated="4" table:style-name="ce16"/>
          <table:table-cell table:number-columns-spanned="4" table:number-rows-spanned="1" table:style-name="ce44"/>
          <table:covered-table-cell table:number-columns-repeated="3"/>
          <table:table-cell table:style-name="ce22"/>
          <table:table-cell office:value-type="string" table:style-name="ce24">
            <text:p>表　　號</text:p>
          </table:table-cell>
          <table:table-cell office:value-type="string" table:style-name="ce26">
            <text:p>20699-90-02-2</text:p>
          </table:table-cell>
          <table:table-cell table:style-name="ce29"/>
          <table:table-cell table:number-columns-repeated="16368"/>
        </table:table-row>
        <table:table-row table:style-name="ro3">
          <table:table-cell office:value-type="string" table:number-columns-spanned="15" table:number-rows-spanned="1" table:style-name="ce43">
            <text:p>臺中市交通事件裁決案件繳款金額</text:p>
          </table:table-cell>
          <table:covered-table-cell table:number-columns-repeated="14"/>
          <table:table-cell table:number-columns-repeated="16369" table:style-name="ce1"/>
        </table:table-row>
        <table:table-row table:style-name="ro4">
          <table:table-cell office:value-type="string" table:number-columns-spanned="15" table:number-rows-spanned="1" table:style-name="ce40">
            <text:p>中華民國115年</text:p>
          </table:table-cell>
          <table:covered-table-cell table:number-columns-repeated="14"/>
          <table:table-cell table:number-columns-repeated="16369" table:style-name="ce1"/>
        </table:table-row>
        <table:table-row table:style-name="ro5">
          <table:table-cell office:value-type="string" table:number-columns-spanned="15" table:number-rows-spanned="1" table:style-name="ce46">
            <text:p>單位：元</text:p>
          </table:table-cell>
          <table:covered-table-cell table:number-columns-repeated="14"/>
          <table:table-cell table:number-columns-repeated="16369" table:style-name="ce1"/>
        </table:table-row>
        <table:table-row table:style-name="ro6">
          <table:table-cell office:value-type="string" table:number-columns-spanned="1" table:number-rows-spanned="2" table:style-name="ce45">
            <text:p>月份</text:p>
          </table:table-cell>
          <table:table-cell office:value-type="string" table:number-columns-spanned="4" table:number-rows-spanned="1" table:style-name="ce36">
            <text:p>臨櫃</text:p>
          </table:table-cell>
          <table:covered-table-cell table:number-columns-repeated="3"/>
          <table:table-cell office:value-type="string" table:number-columns-spanned="1" table:number-rows-spanned="2" table:style-name="ce38">
            <text:p>支、匯票</text:p>
          </table:table-cell>
          <table:table-cell office:value-type="string" table:number-columns-spanned="1" table:number-rows-spanned="2" table:style-name="ce36">
            <text:p>超商</text:p>
          </table:table-cell>
          <table:table-cell office:value-type="string" table:number-columns-spanned="1" table:number-rows-spanned="2" table:style-name="ce37">
            <text:p>郵局連線</text:p>
          </table:table-cell>
          <table:table-cell office:value-type="string" table:number-columns-spanned="1" table:number-rows-spanned="2" table:style-name="ce36">
            <text:p>拖吊場</text:p>
          </table:table-cell>
          <table:table-cell office:value-type="string" table:number-columns-spanned="1" table:number-rows-spanned="2" table:style-name="ce36">
            <text:p>代檢廠</text:p>
          </table:table-cell>
          <table:table-cell office:value-type="string" table:number-columns-spanned="1" table:number-rows-spanned="2" table:style-name="ce36">
            <text:p>其他</text:p>
          </table:table-cell>
          <table:table-cell office:value-type="string" table:number-columns-spanned="1" table:number-rows-spanned="2" table:style-name="ce36">
            <text:p>農業金庫</text:p>
          </table:table-cell>
          <table:table-cell office:value-type="string" table:number-columns-spanned="1" table:number-rows-spanned="2" table:style-name="ce36">
            <text:p>小計</text:p>
          </table:table-cell>
          <table:table-cell office:value-type="string" table:number-columns-spanned="1" table:number-rows-spanned="2" table:style-name="ce37">
            <text:p>移撥</text:p>
            <text:p>外縣市</text:p>
            <text:p>及國庫</text:p>
          </table:table-cell>
          <table:table-cell office:value-type="string" table:number-columns-spanned="1" table:number-rows-spanned="2" table:style-name="ce42">
            <text:p>合計</text:p>
          </table:table-cell>
          <table:table-cell table:number-columns-repeated="16369" table:style-name="ce1"/>
        </table:table-row>
        <table:table-row table:style-name="ro7">
          <table:covered-table-cell/>
          <table:table-cell office:value-type="string" table:style-name="ce7">
            <text:p>本處</text:p>
          </table:table-cell>
          <table:table-cell office:value-type="string" table:style-name="ce12">
            <text:p>北屯</text:p>
            <text:p>分駐點</text:p>
          </table:table-cell>
          <table:table-cell office:value-type="string" table:style-name="ce12">
            <text:p>大肚</text:p>
            <text:p>分駐點</text:p>
          </table:table-cell>
          <table:table-cell office:value-type="string" table:style-name="ce12">
            <text:p>豐原</text:p>
            <text:p>分駐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1"/>
        </table:table-row>
        <table:table-row table:style-name="ro5">
          <table:table-cell office:value-type="string" table:style-name="ce3">
            <text:p>一月</text:p>
          </table:table-cell>
          <table:table-cell office:value-type="float" office:value="4974768" table:style-name="ce8">
            <text:p><text:s/>4,974,768<text:s/></text:p>
          </table:table-cell>
          <table:table-cell office:value-type="float" office:value="27354601" table:style-name="ce8">
            <text:p><text:s/>27,354,601<text:s/></text:p>
          </table:table-cell>
          <table:table-cell office:value-type="float" office:value="19623600" table:style-name="ce8">
            <text:p><text:s/>19,623,600<text:s/></text:p>
          </table:table-cell>
          <table:table-cell office:value-type="float" office:value="15639552" table:style-name="ce8">
            <text:p><text:s/>15,639,552<text:s/></text:p>
          </table:table-cell>
          <table:table-cell office:value-type="float" office:value="93800" table:style-name="ce8">
            <text:p><text:s/>93,800<text:s/></text:p>
          </table:table-cell>
          <table:table-cell office:value-type="float" office:value="135259384" table:style-name="ce8">
            <text:p><text:s/>135,259,384<text:s/></text:p>
          </table:table-cell>
          <table:table-cell office:value-type="float" office:value="10994900" table:style-name="ce8">
            <text:p><text:s/>10,994,900<text:s/></text:p>
          </table:table-cell>
          <table:table-cell office:value-type="float" office:value="290700" table:style-name="ce8">
            <text:p><text:s/>290,700<text:s/></text:p>
          </table:table-cell>
          <table:table-cell office:value-type="float" office:value="5700200" table:style-name="ce8">
            <text:p><text:s/>5,700,200<text:s/></text:p>
          </table:table-cell>
          <table:table-cell office:value-type="float" office:value="43299800" table:style-name="ce8">
            <text:p><text:s/>43,299,800<text:s/></text:p>
          </table:table-cell>
          <table:table-cell office:value-type="float" office:value="606300" table:style-name="ce8">
            <text:p><text:s/>606,300<text:s/></text:p>
          </table:table-cell>
          <table:table-cell office:value-type="float" office:value="263837605" table:formula="of:=SUM([.B8:.L8])" table:style-name="ce9">
            <text:p><text:s/>263,837,605<text:s/></text:p>
          </table:table-cell>
          <table:table-cell office:value-type="float" office:value="66790194" table:style-name="ce8">
            <text:p><text:s/>66,790,194<text:s/></text:p>
          </table:table-cell>
          <table:table-cell office:value-type="float" office:value="197047411" table:formula="of:=[.M8]-[.N8]" table:style-name="ce27">
            <text:p><text:s/>197,047,411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二月</text:p>
          </table:table-cell>
          <table:table-cell office:value-type="float" office:value="3820821" table:style-name="ce8">
            <text:p><text:s/>3,820,821<text:s/></text:p>
          </table:table-cell>
          <table:table-cell office:value-type="float" office:value="23949439" table:style-name="ce8">
            <text:p><text:s/>23,949,439<text:s/></text:p>
          </table:table-cell>
          <table:table-cell office:value-type="float" office:value="15642949" table:style-name="ce8">
            <text:p><text:s/>15,642,949<text:s/></text:p>
          </table:table-cell>
          <table:table-cell office:value-type="float" office:value="13180962" table:style-name="ce8">
            <text:p><text:s/>13,180,962<text:s/></text:p>
          </table:table-cell>
          <table:table-cell office:value-type="float" office:value="116300" table:style-name="ce8">
            <text:p><text:s/>116,300<text:s/></text:p>
          </table:table-cell>
          <table:table-cell office:value-type="float" office:value="114326797" table:style-name="ce8">
            <text:p><text:s/>114,326,797<text:s/></text:p>
          </table:table-cell>
          <table:table-cell office:value-type="float" office:value="7649900" table:style-name="ce8">
            <text:p><text:s/>7,649,900<text:s/></text:p>
          </table:table-cell>
          <table:table-cell office:value-type="float" office:value="185800" table:style-name="ce8">
            <text:p><text:s/>185,800<text:s/></text:p>
          </table:table-cell>
          <table:table-cell office:value-type="float" office:value="4967500" table:style-name="ce8">
            <text:p><text:s/>4,967,500<text:s/></text:p>
          </table:table-cell>
          <table:table-cell office:value-type="float" office:value="37139300" table:style-name="ce8">
            <text:p><text:s/>37,139,300<text:s/></text:p>
          </table:table-cell>
          <table:table-cell office:value-type="float" office:value="548100" table:style-name="ce8">
            <text:p><text:s/>548,100<text:s/></text:p>
          </table:table-cell>
          <table:table-cell office:value-type="float" office:value="221527868" table:formula="of:=SUM([.B9:.L9])" table:style-name="ce9">
            <text:p><text:s/>221,527,868<text:s/></text:p>
          </table:table-cell>
          <table:table-cell office:value-type="float" office:value="55771199" table:style-name="ce8">
            <text:p><text:s/>55,771,199<text:s/></text:p>
          </table:table-cell>
          <table:table-cell office:value-type="float" office:value="165756669" table:formula="of:=[.M9]-[.N9]" table:style-name="ce27">
            <text:p><text:s/>165,756,669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三月</text:p>
          </table:table-cell>
          <table:table-cell office:value-type="float" office:value="7139846" table:style-name="ce8">
            <text:p><text:s/>7,139,846<text:s/></text:p>
          </table:table-cell>
          <table:table-cell office:value-type="float" office:value="36331563" table:style-name="ce8">
            <text:p><text:s/>36,331,563<text:s/></text:p>
          </table:table-cell>
          <table:table-cell office:value-type="float" office:value="25301988" table:style-name="ce8">
            <text:p><text:s/>25,301,988<text:s/></text:p>
          </table:table-cell>
          <table:table-cell office:value-type="float" office:value="19111599" table:style-name="ce8">
            <text:p><text:s/>19,111,599<text:s/></text:p>
          </table:table-cell>
          <table:table-cell office:value-type="float" office:value="201150" table:style-name="ce8">
            <text:p><text:s/>201,150<text:s/></text:p>
          </table:table-cell>
          <table:table-cell office:value-type="float" office:value="139187468" table:style-name="ce8">
            <text:p><text:s/>139,187,468<text:s/></text:p>
          </table:table-cell>
          <table:table-cell office:value-type="float" office:value="10979400" table:style-name="ce8">
            <text:p><text:s/>10,979,400<text:s/></text:p>
          </table:table-cell>
          <table:table-cell office:value-type="float" office:value="312800" table:style-name="ce8">
            <text:p><text:s/>312,800<text:s/></text:p>
          </table:table-cell>
          <table:table-cell office:value-type="float" office:value="7192900" table:style-name="ce8">
            <text:p><text:s/>7,192,900<text:s/></text:p>
          </table:table-cell>
          <table:table-cell office:value-type="float" office:value="45337100" table:style-name="ce8">
            <text:p><text:s/>45,337,100<text:s/></text:p>
          </table:table-cell>
          <table:table-cell office:value-type="float" office:value="701700" table:style-name="ce8">
            <text:p><text:s/>701,700<text:s/></text:p>
          </table:table-cell>
          <table:table-cell office:value-type="float" office:value="291797514" table:formula="of:=SUM([.B10:.L10])" table:style-name="ce9">
            <text:p><text:s/>291,797,514<text:s/></text:p>
          </table:table-cell>
          <table:table-cell office:value-type="float" office:value="74180580" table:style-name="ce8">
            <text:p><text:s/>74,180,580<text:s/></text:p>
          </table:table-cell>
          <table:table-cell office:value-type="float" office:value="217616934" table:formula="of:=[.M10]-[.N10]" table:style-name="ce27">
            <text:p><text:s/>217,616,934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四月</text:p>
          </table:table-cell>
          <table:table-cell office:value-type="float" office:value="6662426" table:style-name="ce8">
            <text:p><text:s/>6,662,426<text:s/></text:p>
          </table:table-cell>
          <table:table-cell office:value-type="float" office:value="32981256" table:style-name="ce8">
            <text:p><text:s/>32,981,256<text:s/></text:p>
          </table:table-cell>
          <table:table-cell office:value-type="float" office:value="20198557" table:style-name="ce8">
            <text:p><text:s/>20,198,557<text:s/></text:p>
          </table:table-cell>
          <table:table-cell office:value-type="float" office:value="17177668" table:style-name="ce8">
            <text:p><text:s/>17,177,668<text:s/></text:p>
          </table:table-cell>
          <table:table-cell office:value-type="float" office:value="93840" table:style-name="ce8">
            <text:p><text:s/>93,840<text:s/></text:p>
          </table:table-cell>
          <table:table-cell office:value-type="float" office:value="130576568" table:style-name="ce8">
            <text:p><text:s/>130,576,568<text:s/></text:p>
          </table:table-cell>
          <table:table-cell office:value-type="float" office:value="9950300" table:style-name="ce8">
            <text:p><text:s/>9,950,300<text:s/></text:p>
          </table:table-cell>
          <table:table-cell office:value-type="float" office:value="301000" table:style-name="ce8">
            <text:p><text:s/>301,000<text:s/></text:p>
          </table:table-cell>
          <table:table-cell office:value-type="float" office:value="5412800" table:style-name="ce8">
            <text:p><text:s/>5,412,800<text:s/></text:p>
          </table:table-cell>
          <table:table-cell office:value-type="float" office:value="42223200" table:style-name="ce8">
            <text:p><text:s/>42,223,200<text:s/></text:p>
          </table:table-cell>
          <table:table-cell office:value-type="float" office:value="846300" table:style-name="ce8">
            <text:p><text:s/>846,300<text:s/></text:p>
          </table:table-cell>
          <table:table-cell office:value-type="float" office:value="266423915" table:formula="of:=SUM([.B11:.L11])" table:style-name="ce9">
            <text:p><text:s/>266,423,915<text:s/></text:p>
          </table:table-cell>
          <table:table-cell office:value-type="float" office:value="69783672" table:style-name="ce8">
            <text:p><text:s/>69,783,672<text:s/></text:p>
          </table:table-cell>
          <table:table-cell office:value-type="float" office:value="196640243" table:formula="of:=[.M11]-[.N11]" table:style-name="ce27">
            <text:p><text:s/>196,640,243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4">
            <text:p>五月</text:p>
          </table:table-cell>
          <table:table-cell office:value-type="float" office:value="8041010" table:style-name="ce8">
            <text:p><text:s/>8,041,010<text:s/></text:p>
          </table:table-cell>
          <table:table-cell office:value-type="float" office:value="33026309" table:style-name="ce8">
            <text:p><text:s/>33,026,309<text:s/></text:p>
          </table:table-cell>
          <table:table-cell office:value-type="float" office:value="22253547" table:style-name="ce8">
            <text:p><text:s/>22,253,547<text:s/></text:p>
          </table:table-cell>
          <table:table-cell office:value-type="float" office:value="17578684" table:style-name="ce8">
            <text:p><text:s/>17,578,684<text:s/></text:p>
          </table:table-cell>
          <table:table-cell office:value-type="float" office:value="40100" table:style-name="ce8">
            <text:p><text:s/>40,100<text:s/></text:p>
          </table:table-cell>
          <table:table-cell office:value-type="float" office:value="131019737" table:style-name="ce8">
            <text:p><text:s/>131,019,737<text:s/></text:p>
          </table:table-cell>
          <table:table-cell office:value-type="float" office:value="9114000" table:style-name="ce8">
            <text:p><text:s/>9,114,000<text:s/></text:p>
          </table:table-cell>
          <table:table-cell office:value-type="float" office:value="359100" table:style-name="ce8">
            <text:p><text:s/>359,100<text:s/></text:p>
          </table:table-cell>
          <table:table-cell office:value-type="float" office:value="5387400" table:style-name="ce8">
            <text:p><text:s/>5,387,400<text:s/></text:p>
          </table:table-cell>
          <table:table-cell office:value-type="float" office:value="41288300" table:style-name="ce8">
            <text:p><text:s/>41,288,300<text:s/></text:p>
          </table:table-cell>
          <table:table-cell office:value-type="float" office:value="820300" table:style-name="ce8">
            <text:p><text:s/>820,300<text:s/></text:p>
          </table:table-cell>
          <table:table-cell office:value-type="float" office:value="268928487" table:formula="of:=SUM([.B12:.L12])" table:style-name="ce9">
            <text:p><text:s/>268,928,487<text:s/></text:p>
          </table:table-cell>
          <table:table-cell office:value-type="float" office:value="70003922" table:style-name="ce8">
            <text:p><text:s/>70,003,922<text:s/></text:p>
          </table:table-cell>
          <table:table-cell office:value-type="float" office:value="198924565" table:formula="of:=[.M12]-[.N12]" table:style-name="ce27">
            <text:p><text:s/>198,924,565<text:s/>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4">
            <text:p>六月</text:p>
          </table:table-cell>
          <table:table-cell office:value-type="float" office:value="7144730" table:style-name="ce8">
            <text:p><text:s/>7,144,730<text:s/></text:p>
          </table:table-cell>
          <table:table-cell office:value-type="float" office:value="33319842" table:style-name="ce8">
            <text:p><text:s/>33,319,842<text:s/></text:p>
          </table:table-cell>
          <table:table-cell office:value-type="float" office:value="21592342" table:style-name="ce8">
            <text:p><text:s/>21,592,342<text:s/></text:p>
          </table:table-cell>
          <table:table-cell office:value-type="float" office:value="18437015" table:style-name="ce8">
            <text:p><text:s/>18,437,015<text:s/></text:p>
          </table:table-cell>
          <table:table-cell office:value-type="float" office:value="161000" table:style-name="ce8">
            <text:p><text:s/>161,000<text:s/></text:p>
          </table:table-cell>
          <table:table-cell office:value-type="float" office:value="113704895" table:style-name="ce8">
            <text:p><text:s/>113,704,895<text:s/></text:p>
          </table:table-cell>
          <table:table-cell office:value-type="float" office:value="8827900" table:style-name="ce8">
            <text:p><text:s/>8,827,900<text:s/></text:p>
          </table:table-cell>
          <table:table-cell office:value-type="float" office:value="288900" table:style-name="ce8">
            <text:p><text:s/>288,900<text:s/></text:p>
          </table:table-cell>
          <table:table-cell office:value-type="float" office:value="5605500" table:style-name="ce8">
            <text:p><text:s/>5,605,500<text:s/></text:p>
          </table:table-cell>
          <table:table-cell office:value-type="float" office:value="39747000" table:style-name="ce8">
            <text:p><text:s/>39,747,000<text:s/></text:p>
          </table:table-cell>
          <table:table-cell office:value-type="float" office:value="741500" table:style-name="ce8">
            <text:p><text:s/>741,500<text:s/></text:p>
          </table:table-cell>
          <table:table-cell office:value-type="float" office:value="249570624" table:formula="of:=SUM([.B13:.L13])" table:style-name="ce9">
            <text:p><text:s/>249,570,624<text:s/></text:p>
          </table:table-cell>
          <table:table-cell office:value-type="float" office:value="64578652" table:style-name="ce8">
            <text:p><text:s/>64,578,652<text:s/></text:p>
          </table:table-cell>
          <table:table-cell office:value-type="float" office:value="184991972" table:formula="of:=[.M13]-[.N13]" table:style-name="ce27">
            <text:p><text:s/>184,991,972<text:s/></text:p>
          </table:table-cell>
          <table:table-cell office:value-type="string" table:style-name="ce30">
            <text:p><text:s/></text:p>
          </table:table-cell>
          <table:table-cell table:number-columns-repeated="16368"/>
        </table:table-row>
        <table:table-row table:style-name="ro5">
          <table:table-cell office:value-type="string" table:style-name="ce4">
            <text:p>七月</text:p>
          </table:table-cell>
          <table:table-cell office:value-type="float" office:value="7259066" table:style-name="ce8">
            <text:p><text:s/>7,259,066<text:s/></text:p>
          </table:table-cell>
          <table:table-cell office:value-type="float" office:value="34325399" table:style-name="ce8">
            <text:p><text:s/>34,325,399<text:s/></text:p>
          </table:table-cell>
          <table:table-cell office:value-type="float" office:value="24324173" table:style-name="ce8">
            <text:p><text:s/>24,324,173<text:s/></text:p>
          </table:table-cell>
          <table:table-cell office:value-type="float" office:value="16475230" table:style-name="ce8">
            <text:p><text:s/>16,475,230<text:s/></text:p>
          </table:table-cell>
          <table:table-cell office:value-type="float" office:value="125200" table:style-name="ce8">
            <text:p><text:s/>125,200<text:s/></text:p>
          </table:table-cell>
          <table:table-cell office:value-type="float" office:value="117534943" table:style-name="ce8">
            <text:p><text:s/>117,534,943<text:s/></text:p>
          </table:table-cell>
          <table:table-cell office:value-type="float" office:value="8917700" table:style-name="ce8">
            <text:p><text:s/>8,917,700<text:s/></text:p>
          </table:table-cell>
          <table:table-cell office:value-type="float" office:value="331200" table:style-name="ce8">
            <text:p><text:s/>331,200<text:s/></text:p>
          </table:table-cell>
          <table:table-cell office:value-type="float" office:value="6024600" table:style-name="ce8">
            <text:p><text:s/>6,024,600<text:s/></text:p>
          </table:table-cell>
          <table:table-cell office:value-type="float" office:value="40717000" table:style-name="ce8">
            <text:p><text:s/>40,717,000<text:s/></text:p>
          </table:table-cell>
          <table:table-cell office:value-type="float" office:value="787400" table:style-name="ce8">
            <text:p><text:s/>787,400<text:s/></text:p>
          </table:table-cell>
          <table:table-cell office:value-type="float" office:value="256821911" table:formula="of:=SUM([.B14:.L14])" table:style-name="ce9">
            <text:p><text:s/>256,821,911<text:s/></text:p>
          </table:table-cell>
          <table:table-cell office:value-type="float" office:value="66044658" table:style-name="ce8">
            <text:p><text:s/>66,044,658<text:s/></text:p>
          </table:table-cell>
          <table:table-cell office:value-type="float" office:value="190777253" table:formula="of:=[.M14]-[.N14]" table:style-name="ce27">
            <text:p><text:s/>190,777,253<text:s/></text:p>
          </table:table-cell>
          <table:table-cell table:style-name="ce31"/>
          <table:table-cell table:number-columns-repeated="16368"/>
        </table:table-row>
        <table:table-row table:style-name="ro5">
          <table:table-cell office:value-type="string" table:style-name="ce4">
            <text:p>八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九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 table:style-name="ce1"/>
        </table:table-row>
        <table:table-row table:style-name="ro5">
          <table:table-cell office:value-type="string" table:style-name="ce3">
            <text:p>十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/>
        </table:table-row>
        <table:table-row table:style-name="ro5">
          <table:table-cell office:value-type="string" table:style-name="ce3">
            <text:p>十一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/>
        </table:table-row>
        <table:table-row table:style-name="ro5">
          <table:table-cell office:value-type="string" table:style-name="ce3">
            <text:p>十二月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9">
            <text:p>…</text:p>
          </table:table-cell>
          <table:table-cell office:value-type="string" table:style-name="ce8">
            <text:p>…</text:p>
          </table:table-cell>
          <table:table-cell office:value-type="string" table:style-name="ce27">
            <text:p>…</text:p>
          </table:table-cell>
          <table:table-cell table:number-columns-repeated="16369"/>
        </table:table-row>
        <table:table-row table:style-name="ro5">
          <table:table-cell office:value-type="string" table:style-name="ce2">
            <text:p>合計</text:p>
          </table:table-cell>
          <table:table-cell office:value-type="float" office:value="45042667" table:formula="of:=SUM([.B8:.B19])" table:style-name="ce9">
            <text:p><text:s/>45,042,667<text:s/></text:p>
          </table:table-cell>
          <table:table-cell office:value-type="float" office:value="221288409" table:formula="of:=SUM([.C8:.C19])" table:style-name="ce9">
            <text:p><text:s/>221,288,409<text:s/></text:p>
          </table:table-cell>
          <table:table-cell office:value-type="float" office:value="148937156" table:formula="of:=SUM([.D8:.D19])" table:style-name="ce9">
            <text:p><text:s/>148,937,156<text:s/></text:p>
          </table:table-cell>
          <table:table-cell office:value-type="float" office:value="117600710" table:formula="of:=SUM([.E8:.E19])" table:style-name="ce9">
            <text:p><text:s/>117,600,710<text:s/></text:p>
          </table:table-cell>
          <table:table-cell office:value-type="float" office:value="831390" table:formula="of:=SUM([.F8:.F19])" table:style-name="ce9">
            <text:p><text:s/>831,390<text:s/></text:p>
          </table:table-cell>
          <table:table-cell office:value-type="float" office:value="881609792" table:formula="of:=SUM([.G8:.G19])" table:style-name="ce9">
            <text:p><text:s/>881,609,792<text:s/></text:p>
          </table:table-cell>
          <table:table-cell office:value-type="float" office:value="66434100" table:formula="of:=SUM([.H8:.H19])" table:style-name="ce9">
            <text:p><text:s/>66,434,100<text:s/></text:p>
          </table:table-cell>
          <table:table-cell office:value-type="float" office:value="2069500" table:formula="of:=SUM([.I8:.I19])" table:style-name="ce9">
            <text:p><text:s/>2,069,500<text:s/></text:p>
          </table:table-cell>
          <table:table-cell office:value-type="float" office:value="40290900" table:formula="of:=SUM([.J8:.J19])" table:style-name="ce9">
            <text:p><text:s/>40,290,900<text:s/></text:p>
          </table:table-cell>
          <table:table-cell office:value-type="float" office:value="289751700" table:formula="of:=SUM([.K8:.K19])" table:style-name="ce9">
            <text:p><text:s/>289,751,700<text:s/></text:p>
          </table:table-cell>
          <table:table-cell office:value-type="float" office:value="5051600" table:formula="of:=SUM([.L8:.L19])" table:style-name="ce9">
            <text:p><text:s/>5,051,600<text:s/></text:p>
          </table:table-cell>
          <table:table-cell office:value-type="float" office:value="1818907924" table:formula="of:=SUM([.M8:.M19])" table:style-name="ce9">
            <text:p><text:s/>1,818,907,924<text:s/></text:p>
          </table:table-cell>
          <table:table-cell office:value-type="float" office:value="467152877" table:formula="of:=SUM([.N8:.N19])" table:style-name="ce9">
            <text:p><text:s/>467,152,877<text:s/></text:p>
          </table:table-cell>
          <table:table-cell office:value-type="float" office:value="1351755047" table:formula="of:=[.M20]-[.N20]" table:style-name="ce28">
            <text:p><text:s/>1,351,755,047<text:s/></text:p>
          </table:table-cell>
          <table:table-cell table:number-columns-repeated="16369"/>
        </table:table-row>
        <table:table-row table:style-name="ro8">
          <table:table-cell table:number-columns-repeated="5" table:style-name="ce5"/>
          <table:table-cell table:style-name="ce18"/>
          <table:table-cell office:value-type="string" table:style-name="ce5">
            <text:p>業務主管人員</text:p>
          </table:table-cell>
          <table:table-cell table:number-columns-repeated="5" table:style-name="ce5"/>
          <table:table-cell office:value-type="string" table:number-columns-spanned="3" table:number-rows-spanned="1" table:style-name="ce34">
            <text:p>中華民國115年8月7日編製</text:p>
          </table:table-cell>
          <table:covered-table-cell table:number-columns-repeated="2"/>
          <table:table-cell table:number-columns-repeated="16369"/>
        </table:table-row>
        <table:table-row table:style-name="ro8">
          <table:table-cell office:value-type="string" table:style-name="ce6">
            <text:p>填表</text:p>
          </table:table-cell>
          <table:table-cell table:number-columns-repeated="2" table:style-name="ce6"/>
          <table:table-cell office:value-type="string" table:style-name="ce6">
            <text:p>審核</text:p>
          </table:table-cell>
          <table:table-cell table:style-name="ce17"/>
          <table:table-cell table:number-columns-repeated="3" table:style-name="ce6"/>
          <table:table-cell table:style-name="ce19"/>
          <table:table-cell table:number-columns-repeated="2" table:style-name="ce6"/>
          <table:table-cell office:value-type="string" table:style-name="ce6">
            <text:p>機關首長</text:p>
          </table:table-cell>
          <table:table-cell table:number-columns-repeated="2" table:style-name="ce6"/>
          <table:table-cell table:number-columns-repeated="16370" table:style-name="ce1"/>
        </table:table-row>
        <table:table-row table:style-name="ro8">
          <table:table-cell table:number-columns-repeated="6" table:style-name="ce6"/>
          <table:table-cell office:value-type="string" table:style-name="ce6">
            <text:p>主辦統計人員</text:p>
          </table:table-cell>
          <table:table-cell table:style-name="ce6"/>
          <table:table-cell table:style-name="ce19"/>
          <table:table-cell table:number-columns-repeated="6" table:style-name="ce6"/>
          <table:table-cell table:number-columns-repeated="16369"/>
        </table:table-row>
        <table:table-row table:style-name="ro9">
          <table:table-cell table:number-columns-repeated="8" table:style-name="ce6"/>
          <table:table-cell table:style-name="ce19"/>
          <table:table-cell table:number-columns-repeated="6" table:style-name="ce6"/>
          <table:table-cell table:number-columns-repeated="16369"/>
        </table:table-row>
        <table:table-row table:style-name="ro9">
          <table:table-cell table:number-columns-repeated="5" table:style-name="ce6"/>
          <table:table-cell table:number-columns-repeated="2" table:style-name="ce19"/>
          <table:table-cell table:number-columns-repeated="5" table:style-name="ce6"/>
          <table:table-cell table:number-columns-repeated="16372" table:style-name="ce1"/>
        </table:table-row>
        <table:table-row table:style-name="ro8">
          <table:table-cell office:value-type="string" table:number-columns-spanned="8" table:number-rows-spanned="1" table:style-name="ce32">
            <text:p>資料來源：由本處裁罰課依據交通部公路總局第3代公路監理資訊系統報表資料編製。</text:p>
          </table:table-cell>
          <table:covered-table-cell table:number-columns-repeated="7"/>
          <table:table-cell table:number-columns-repeated="6" table:style-name="ce20"/>
          <table:table-cell table:number-columns-repeated="16370" table:style-name="ce1"/>
        </table:table-row>
        <table:table-row table:style-name="ro8">
          <table:table-cell office:value-type="string" table:number-columns-spanned="8" table:number-rows-spanned="1" table:style-name="ce33">
            <text:p>填表說明：本表填製1份，並依統計法規定永久保存，資料透過網際網路上傳至「臺中市公務統計行政管理系統」。</text:p>
          </table:table-cell>
          <table:covered-table-cell table:number-columns-repeated="7"/>
          <table:table-cell table:number-columns-repeated="6" table:style-name="ce20"/>
          <table:table-cell table:number-columns-repeated="16370" table:style-name="ce1"/>
        </table:table-row>
        <table:table-row table:style-name="ro8">
          <table:table-cell office:value-type="string" table:number-columns-spanned="8" table:number-rows-spanned="1" table:style-name="ce33">
            <text:p>備註:本表之繳款金額不含「拖吊車輛拍賣款」</text:p>
          </table:table-cell>
          <table:covered-table-cell table:number-columns-repeated="7"/>
          <table:table-cell table:number-columns-repeated="3" table:style-name="ce20"/>
          <table:table-cell table:number-columns-repeated="16373" table:style-name="ce1"/>
        </table:table-row>
        <table:table-row table:number-rows-repeated="104854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1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8-10T05:40:29Z</meta:creation-date>
    <dc:date>2026-08-10T05:40:30Z</dc:date>
  </office:meta>
</office:document-meta>
</file>