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5年6月$0_3_0$2026'/6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環保單位張貼通知$0_11_0$16032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警察單位張貼通知$0_14_0$16032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汽車$0_12_1$16033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機車$0_13_1$16033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汽車$0_15_1$16033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機車$0_16_1$16033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臺中市$0_0_2$010000066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廢機動車輛認定及移置_查_通_報數依張貼通知單位別.汽機車別分$0_4_2$1125101a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檢誤$0_8_2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檢誤$0_9_2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檢誤$0_10_2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檢誤$0_11_2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15" table:condition="of:cell-content-is-decimal-number() and cell-content()=&quot;='檢誤$0_14_2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廢機動車輛認定及移置_現場查核數依張貼通知單位別.汽機車別分$0_4_3$1125101a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檢誤$0_8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檢誤$0_9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檢誤$0_10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檢誤$0_11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檢誤$0_14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'廢機動車輛認定及移置_張貼通知數依張貼通知單位別.汽機車別分$0_4_4$1125101a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'檢誤$0_8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'檢誤$0_9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5" table:condition="of:cell-content-is-decimal-number() and cell-content()=&quot;='檢誤$0_10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檢誤$0_11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'檢誤$0_14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'廢機動車輛認定及移置_完成移置數依張貼通知單位別.汽機車別分$0_4_5$1125101a03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'檢誤$0_8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'檢誤$0_9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'檢誤$0_10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2" table:condition="of:cell-content-is-decimal-number() and cell-content()=&quot;='檢誤$0_11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3" table:condition="of:cell-content-is-decimal-number() and cell-content()=&quot;='檢誤$0_14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4" table:condition="of:cell-content-is-decimal-number() and cell-content()=&quot;='廢機動車輛認定及移置_無法完成移置數依張貼通知單位別.汽機車別分$0_4_6$1125101a03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5" table:condition="of:cell-content-is-decimal-number() and cell-content()=&quot;='檢誤$0_8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6" table:condition="of:cell-content-is-decimal-number() and cell-content()=&quot;='檢誤$0_9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7" table:condition="of:cell-content-is-decimal-number() and cell-content()=&quot;='檢誤$0_10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8" table:condition="of:cell-content-is-decimal-number() and cell-content()=&quot;='檢誤$0_11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9" table:condition="of:cell-content-is-decimal-number() and cell-content()=&quot;='檢誤$0_14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4">
            <text:p>公 開 類</text:p>
          </table:table-cell>
          <table:covered-table-cell/>
          <table:table-cell table:content-validation-name="val8"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8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4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8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7">
            <text:p>臺中市廢機動車輛認定及移置數</text:p>
          </table:table-cell>
          <table:covered-table-cell table:number-columns-repeated="6"/>
          <table:table-cell table:number-columns-repeated="2" table:style-name="ce19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content-validation-name="val1" table:style-name="ce29">
            <text:p>中華民國115年6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6">
            <text:p>項 <text:s text:c="3"/>目 <text:s text:c="3"/>別</text:p>
          </table:table-cell>
          <table:covered-table-cell/>
          <table:table-cell office:value-type="string" table:number-columns-spanned="1" table:number-rows-spanned="4" table:content-validation-name="val9" table:style-name="ce22">
            <text:p>查(通)</text:p>
            <text:p>報 數</text:p>
          </table:table-cell>
          <table:table-cell office:value-type="string" table:number-columns-spanned="1" table:number-rows-spanned="4" table:content-validation-name="val16" table:style-name="ce22">
            <text:p>現場</text:p>
            <text:p>查核數</text:p>
          </table:table-cell>
          <table:table-cell office:value-type="string" table:number-columns-spanned="1" table:number-rows-spanned="4" table:content-validation-name="val22" table:style-name="ce22">
            <text:p>張貼</text:p>
            <text:p>通知數</text:p>
          </table:table-cell>
          <table:table-cell office:value-type="string" table:number-columns-spanned="1" table:number-rows-spanned="4" table:content-validation-name="val28" table:style-name="ce22">
            <text:p>完成移置數</text:p>
          </table:table-cell>
          <table:table-cell office:value-type="string" table:number-columns-spanned="1" table:number-rows-spanned="4" table:content-validation-name="val34" table:style-name="ce23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6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774" table:formula="of:=+[.C10]+[.C11]" table:content-validation-name="val10" table:style-name="ce10">
            <text:p><text:s/>774<text:s/></text:p>
          </table:table-cell>
          <table:table-cell office:value-type="float" office:value="774" table:formula="of:=+[.D10]+[.D11]" table:content-validation-name="val17" table:style-name="ce10">
            <text:p><text:s/>774<text:s/></text:p>
          </table:table-cell>
          <table:table-cell office:value-type="float" office:value="768" table:formula="of:=+[.E10]+[.E11]" table:content-validation-name="val23" table:style-name="ce10">
            <text:p><text:s/>768<text:s/></text:p>
          </table:table-cell>
          <table:table-cell office:value-type="float" office:value="457" table:formula="of:=+[.F10]+[.F11]" table:content-validation-name="val29" table:style-name="ce10">
            <text:p><text:s/>457<text:s/></text:p>
          </table:table-cell>
          <table:table-cell office:value-type="float" office:value="311" table:formula="of:=+[.G10]+[.G11]" table:content-validation-name="val35" table:style-name="ce17">
            <text:p><text:s/>31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7" table:formula="of:=+[.C13]+[.C16]" table:content-validation-name="val11" table:style-name="ce10">
            <text:p><text:s/>77<text:s/></text:p>
          </table:table-cell>
          <table:table-cell office:value-type="float" office:value="77" table:formula="of:=+[.D13]+[.D16]" table:content-validation-name="val18" table:style-name="ce10">
            <text:p><text:s/>77<text:s/></text:p>
          </table:table-cell>
          <table:table-cell office:value-type="float" office:value="75" table:formula="of:=+[.E13]+[.E16]" table:content-validation-name="val24" table:style-name="ce10">
            <text:p><text:s/>75<text:s/></text:p>
          </table:table-cell>
          <table:table-cell office:value-type="float" office:value="30" table:formula="of:=+[.F13]+[.F16]" table:content-validation-name="val30" table:style-name="ce10">
            <text:p><text:s/>30<text:s/></text:p>
          </table:table-cell>
          <table:table-cell office:value-type="float" office:value="45" table:formula="of:=+[.G13]+[.G16]" table:content-validation-name="val36" table:style-name="ce17">
            <text:p><text:s/>4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697" table:formula="of:=+[.C14]+[.C17]" table:content-validation-name="val12" table:style-name="ce10">
            <text:p><text:s/>697<text:s/></text:p>
          </table:table-cell>
          <table:table-cell office:value-type="float" office:value="697" table:formula="of:=+[.D14]+[.D17]" table:content-validation-name="val19" table:style-name="ce10">
            <text:p><text:s/>697<text:s/></text:p>
          </table:table-cell>
          <table:table-cell office:value-type="float" office:value="693" table:formula="of:=+[.E14]+[.E17]" table:content-validation-name="val25" table:style-name="ce10">
            <text:p><text:s/>693<text:s/></text:p>
          </table:table-cell>
          <table:table-cell office:value-type="float" office:value="427" table:formula="of:=+[.F14]+[.F17]" table:content-validation-name="val31" table:style-name="ce10">
            <text:p><text:s/>427<text:s/></text:p>
          </table:table-cell>
          <table:table-cell office:value-type="float" office:value="266" table:formula="of:=+[.G14]+[.G17]" table:content-validation-name="val37" table:style-name="ce17">
            <text:p><text:s/>26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content-validation-name="val2" table:style-name="ce21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490" table:formula="of:=+[.C13]+[.C14]" table:content-validation-name="val13" table:style-name="ce10">
            <text:p><text:s/>490<text:s/></text:p>
          </table:table-cell>
          <table:table-cell office:value-type="float" office:value="490" table:formula="of:=+[.D13]+[.D14]" table:content-validation-name="val20" table:style-name="ce10">
            <text:p><text:s/>490<text:s/></text:p>
          </table:table-cell>
          <table:table-cell office:value-type="float" office:value="484" table:formula="of:=+[.E13]+[.E14]" table:content-validation-name="val26" table:style-name="ce10">
            <text:p><text:s/>484<text:s/></text:p>
          </table:table-cell>
          <table:table-cell office:value-type="float" office:value="285" table:formula="of:=+[.F13]+[.F14]" table:content-validation-name="val32" table:style-name="ce10">
            <text:p><text:s/>285<text:s/></text:p>
          </table:table-cell>
          <table:table-cell office:value-type="float" office:value="199" table:formula="of:=+[.G13]+[.G14]" table:content-validation-name="val38" table:style-name="ce17">
            <text:p><text:s/>19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content-validation-name="val4" table:style-name="ce2">
            <text:p>汽 <text:s text:c="4"/>車</text:p>
          </table:table-cell>
          <table:table-cell office:value-type="float" office:value="64" table:content-validation-name="val14" table:style-name="ce10">
            <text:p><text:s/>64<text:s/></text:p>
          </table:table-cell>
          <table:table-cell office:value-type="float" office:value="64" table:content-validation-name="val14" table:style-name="ce10">
            <text:p><text:s/>64<text:s/></text:p>
          </table:table-cell>
          <table:table-cell office:value-type="float" office:value="62" table:content-validation-name="val14" table:style-name="ce10">
            <text:p><text:s/>62<text:s/></text:p>
          </table:table-cell>
          <table:table-cell office:value-type="float" office:value="22" table:content-validation-name="val14" table:style-name="ce10">
            <text:p><text:s/>22<text:s/></text:p>
          </table:table-cell>
          <table:table-cell office:value-type="float" office:value="40" table:content-validation-name="val14" table:style-name="ce17">
            <text:p><text:s/>4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content-validation-name="val5" table:style-name="ce2">
            <text:p>機 <text:s text:c="5"/>車</text:p>
          </table:table-cell>
          <table:table-cell office:value-type="float" office:value="426" table:content-validation-name="val14" table:style-name="ce10">
            <text:p><text:s/>426<text:s/></text:p>
          </table:table-cell>
          <table:table-cell office:value-type="float" office:value="426" table:content-validation-name="val14" table:style-name="ce10">
            <text:p><text:s/>426<text:s/></text:p>
          </table:table-cell>
          <table:table-cell office:value-type="float" office:value="422" table:content-validation-name="val14" table:style-name="ce10">
            <text:p><text:s/>422<text:s/></text:p>
          </table:table-cell>
          <table:table-cell office:value-type="float" office:value="263" table:content-validation-name="val14" table:style-name="ce10">
            <text:p><text:s/>263<text:s/></text:p>
          </table:table-cell>
          <table:table-cell office:value-type="float" office:value="159" table:content-validation-name="val14" table:style-name="ce17">
            <text:p><text:s/>15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content-validation-name="val3" table:style-name="ce21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284" table:formula="of:=+[.C16]+[.C17]" table:content-validation-name="val15" table:style-name="ce10">
            <text:p><text:s/>284<text:s/></text:p>
          </table:table-cell>
          <table:table-cell office:value-type="float" office:value="284" table:formula="of:=+[.D16]+[.D17]" table:content-validation-name="val21" table:style-name="ce10">
            <text:p><text:s/>284<text:s/></text:p>
          </table:table-cell>
          <table:table-cell office:value-type="float" office:value="284" table:formula="of:=+[.E16]+[.E17]" table:content-validation-name="val27" table:style-name="ce10">
            <text:p><text:s/>284<text:s/></text:p>
          </table:table-cell>
          <table:table-cell office:value-type="float" office:value="172" table:formula="of:=+[.F16]+[.F17]" table:content-validation-name="val33" table:style-name="ce10">
            <text:p><text:s/>172<text:s/></text:p>
          </table:table-cell>
          <table:table-cell office:value-type="float" office:value="112" table:formula="of:=+[.G16]+[.G17]" table:content-validation-name="val39" table:style-name="ce17">
            <text:p><text:s/>11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content-validation-name="val6" table:style-name="ce2">
            <text:p>汽 <text:s text:c="4"/>車</text:p>
          </table:table-cell>
          <table:table-cell office:value-type="float" office:value="13" table:content-validation-name="val14" table:style-name="ce10">
            <text:p><text:s/>13<text:s/></text:p>
          </table:table-cell>
          <table:table-cell office:value-type="float" office:value="13" table:content-validation-name="val14" table:style-name="ce10">
            <text:p><text:s/>13<text:s/></text:p>
          </table:table-cell>
          <table:table-cell office:value-type="float" office:value="13" table:content-validation-name="val14" table:style-name="ce10">
            <text:p><text:s/>13<text:s/></text:p>
          </table:table-cell>
          <table:table-cell office:value-type="float" office:value="8" table:content-validation-name="val14" table:style-name="ce10">
            <text:p><text:s/>8<text:s/></text:p>
          </table:table-cell>
          <table:table-cell office:value-type="float" office:value="5" table:content-validation-name="val14" table:style-name="ce17">
            <text:p><text:s/>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content-validation-name="val7" table:style-name="ce2">
            <text:p>機 <text:s text:c="5"/>車</text:p>
          </table:table-cell>
          <table:table-cell office:value-type="float" office:value="271" table:content-validation-name="val14" table:style-name="ce10">
            <text:p><text:s/>271<text:s/></text:p>
          </table:table-cell>
          <table:table-cell office:value-type="float" office:value="271" table:content-validation-name="val14" table:style-name="ce10">
            <text:p><text:s/>271<text:s/></text:p>
          </table:table-cell>
          <table:table-cell office:value-type="float" office:value="271" table:content-validation-name="val14" table:style-name="ce10">
            <text:p><text:s/>271<text:s/></text:p>
          </table:table-cell>
          <table:table-cell office:value-type="float" office:value="164" table:content-validation-name="val14" table:style-name="ce10">
            <text:p><text:s/>164<text:s/></text:p>
          </table:table-cell>
          <table:table-cell office:value-type="float" office:value="107" table:content-validation-name="val14" table:style-name="ce17">
            <text:p><text:s/>107<text:s/>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0">
            <text:p>中華民國115年7月7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9T01:40:30Z</meta:creation-date>
    <dc:date>2026-07-09T01:40:30Z</dc:date>
  </office:meta>
</office:document-meta>
</file>