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style:vertical-align="middle"/>
      <style:text-properties fo:color="#3333FF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49">
      <style:table-cell-properties fo:border="thin solid #000000"/>
      <style:text-properties fo:color="#000000" style:font-name="新細明體" style:font-name-asian="新細明體" style:font-name-complex="新細明體" style:font-family-generic="roman"/>
    </style:style>
    <style:style style:name="ce20" style:family="table-cell" style:parent-style-name="Default" style:data-style-name="N50">
      <style:table-cell-properties fo:border="thin solid #000000"/>
      <style:text-properties fo:color="#000000" style:font-name="新細明體" style:font-name-asian="新細明體" style:font-name-complex="新細明體" style:font-family-generic="roman"/>
    </style:style>
    <style:style style:name="ce21" style:family="table-cell" style:parent-style-name="Default" style:data-style-name="N48">
      <style:table-cell-properties fo:border="thin solid #000000" style:vertical-align="middle" fo:background-color="#DDDDDD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9">
      <style:table-cell-properties fo:border-top="thin solid #000000" fo:border-bottom="thin solid #000000" fo:border-left="thin solid #000000" fo:border-right="none"/>
      <style:text-properties fo:color="#000000" style:font-name="新細明體" style:font-name-asian="新細明體" style:font-name-complex="新細明體" style:font-family-generic="roman"/>
    </style:style>
    <style:style style:name="ce26" style:family="table-cell" style:parent-style-name="Default" style:data-style-name="N50">
      <style:table-cell-properties fo:border-top="thin solid #000000" fo:border-bottom="thin solid #000000" fo:border-left="thin solid #000000" fo:border-right="none"/>
      <style:text-properties fo:color="#000000" style:font-name="新細明體" style:font-name-asian="新細明體" style:font-name-complex="新細明體" style:font-family-generic="roman"/>
    </style:style>
    <style:style style:name="ce2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background-color="#DDDDDD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4270833333333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4.33916666666667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9.75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19.7pt" style:use-optimal-row-height="false" fo:break-before="auto"/>
    </style:style>
    <style:style style:name="ro6" style:family="table-row">
      <style:table-row-properties style:row-height="47.85pt" style:use-optimal-row-height="fals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26.25pt" style:use-optimal-row-height="false" fo:break-before="auto"/>
    </style:style>
    <style:style style:name="ro10" style:family="table-row">
      <style:table-row-properties style:row-height="49.5pt" style:use-optimal-row-height="false" fo:break-before="auto"/>
    </style:style>
    <style:style style:name="ro11" style:family="table-row">
      <style:table-row-properties style:row-height="25.15pt" style:use-optimal-row-height="false" fo:break-before="auto"/>
    </style:style>
    <style:style style:name="ro12" style:family="table-row">
      <style:table-row-properties style:row-height="35.65pt" style:use-optimal-row-height="false" fo:break-before="auto"/>
    </style:style>
    <style:style style:name="ro13" style:family="table-row">
      <style:table-row-properties style:row-height="36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6.5pt" style:use-optimal-row-height="false" fo:break-before="auto"/>
    </style:style>
    <style:style style:name="ro1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中華民國115年6月單位_公噸$0_4_0$2026'/6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臺中市$0_0_1$010000066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環保單位自行清運$0_8_1$16028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" table:condition="of:cell-content-is-decimal-number() and cell-content()=&quot;='環保單位委託清運$0_9_1$16028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" table:condition="of:cell-content-is-decimal-number() and cell-content()=&quot;='公私處所自行或委託清運$0_10_1$1602800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" table:condition="of:cell-content-is-decimal-number() and cell-content()=&quot;='一般垃圾及廚餘清理狀況_本月新增暫存量依垃圾別分$0_26_1$1125101a03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" table:condition="of:cell-content-is-decimal-number() and cell-content()=&quot;='焚化_本月產生垃圾$0_15_2$1602900001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" table:condition="of:cell-content-is-decimal-number() and cell-content()=&quot;='焚化_過去暫存垃圾$0_16_2$1602900001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" table:condition="of:cell-content-is-decimal-number() and cell-content()=&quot;='衛生掩埋_本月產生垃圾$0_18_2$1602900002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" table:condition="of:cell-content-is-decimal-number() and cell-content()=&quot;='衛生掩埋_過去暫存垃圾$0_19_2$1602900002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" table:condition="of:cell-content-is-decimal-number() and cell-content()=&quot;='堆肥$0_20_2$1603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2" table:condition="of:cell-content-is-decimal-number() and cell-content()=&quot;='養豬$0_21_2$1603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3" table:condition="of:cell-content-is-decimal-number() and cell-content()=&quot;='其他廚餘再利用方式$0_22_2$1603100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4" table:condition="of:cell-content-is-decimal-number() and cell-content()=&quot;='其他_本月產生垃圾$0_24_2$1602900007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5" table:condition="of:cell-content-is-decimal-number() and cell-content()=&quot;='其他_過去暫存垃圾$0_25_2$1602900007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6" table:condition="of:cell-content-is-decimal-number() and cell-content()=&quot;='垃圾清理狀況_垃圾清運量_含溝泥_不含廚餘.巨大垃圾.回收資源.事業廢棄物及$0_5_3$1125101a03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7" table:condition="of:cell-content-is-decimal-number() and cell-content()=&quot;='一般垃圾$0_6_3$16068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8" table:condition="of:cell-content-is-decimal-number() and cell-content()=&quot;=(_SUM_D9):('D11_$0_7_3$0000')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9" table:condition="of:cell-content-is-decimal-number() and cell-content()=&quot;='$SmartTag'&quot;" table:allow-empty-cell="false">
          <table:help-message table:display="true"/>
          <table:error-message table:display="true" table:message-type="warning"/>
        </table:content-validation>
        <table:content-validation table:name="val20" table:condition="of:cell-content-is-decimal-number() and cell-content()=&quot;=_E15+'E18$0_11_3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1" table:condition="of:cell-content-is-decimal-number() and cell-content()=&quot;=_D16+'D19$0_12_3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2" table:condition="of:cell-content-is-decimal-number() and cell-content()=&quot;=_D17+'D20$0_13_3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3" table:condition="of:cell-content-is-decimal-number() and cell-content()=&quot;=(_SUM_D16):('D17_$0_14_3$0000')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4" table:condition="of:cell-content-is-decimal-number() and cell-content()=&quot;=(_SUM_D19):('D20_$0_17_3$0000')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5" table:condition="of:cell-content-is-decimal-number() and cell-content()=&quot;=_D25+'D26$0_23_3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6" table:condition="of:cell-content-is-decimal-number() and cell-content()=&quot;='事業員工生活垃圾$0_6_4$1606800001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7" table:condition="of:cell-content-is-decimal-number() and cell-content()=&quot;=(_SUM_E9):('E11_$0_7_4$0000')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8" table:condition="of:cell-content-is-decimal-number() and cell-content()=&quot;=_E15+'E18$0_11_4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9" table:condition="of:cell-content-is-decimal-number() and cell-content()=&quot;=_E16+'E19$0_12_4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0" table:condition="of:cell-content-is-decimal-number() and cell-content()=&quot;=_E17+'E20$0_13_4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1" table:condition="of:cell-content-is-decimal-number() and cell-content()=&quot;=(_SUM_E16):('E17_$0_14_4$0000')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2" table:condition="of:cell-content-is-decimal-number() and cell-content()=&quot;=(_SUM_E19):('E20_$0_17_4$0000')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3" table:condition="of:cell-content-is-decimal-number() and cell-content()=&quot;=_E25+'E26$0_23_4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4" table:condition="of:cell-content-is-decimal-number() and cell-content()=&quot;='非例行性排出垃圾$0_6_5$1606800001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5" table:condition="of:cell-content-is-decimal-number() and cell-content()=&quot;='_F9$0_7_5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6" table:condition="of:cell-content-is-decimal-number() and cell-content()=&quot;=_F15+'F18$0_11_5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7" table:condition="of:cell-content-is-decimal-number() and cell-content()=&quot;=_F16+'F19$0_12_5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8" table:condition="of:cell-content-is-decimal-number() and cell-content()=&quot;=_F17+'F20$0_13_5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9" table:condition="of:cell-content-is-decimal-number() and cell-content()=&quot;=(_SUM_F16):('F17_$0_14_5$0000')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0" table:condition="of:cell-content-is-decimal-number() and cell-content()=&quot;=(_SUM_F19):('F20_$0_17_5$0000')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1" table:condition="of:cell-content-is-decimal-number() and cell-content()=&quot;=_F25+'F26$0_23_5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2" table:condition="of:cell-content-is-decimal-number() and cell-content()=&quot;='垃圾清理狀況_廚餘回收量依垃圾清運單位別分$0_5_6$1125101a00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3" table:condition="of:cell-content-is-decimal-number() and cell-content()=&quot;=(_SUM_G9):('G11_$0_7_6$0000')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4" table:condition="of:cell-content-is-decimal-number() and cell-content()=&quot;=_G16+G19+G21+G22+'G23$0_11_6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5" table:condition="of:cell-content-is-decimal-number() and cell-content()=&quot;=_G16+G19+G21+G22+'G23$0_12_6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6" table:condition="of:cell-content-is-decimal-number() and cell-content()=&quot;='垃圾清理狀況_廚餘回收量依處理分$0_13_6$1125101a00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7" table:condition="of:cell-content-is-decimal-number() and cell-content()=&quot;='_G16$0_14_6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8" table:condition="of:cell-content-is-decimal-number() and cell-content()=&quot;='焚化_本月產生垃圾$0_15_6$1602900001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9" table:condition="of:cell-content-is-decimal-number() and cell-content()=&quot;='_G19$0_17_6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0" table:condition="of:cell-content-is-decimal-number() and cell-content()=&quot;='衛生掩埋_本月產生垃圾$0_18_6$1602900002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1" table:condition="of:cell-content-is-decimal-number() and cell-content()=&quot;='垃圾清理狀況_廚餘回收量依廚餘處理方式分$0_19_6$1125101a00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2" table:condition="of:cell-content-is-decimal-number() and cell-content()=&quot;='檢誤$0_23_6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3" table:condition="of:cell-content-is-decimal-number() and cell-content()=&quot;='垃圾清理狀況_廚餘回收量依處理分$0_24_6$1125101a00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縣市公務報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4" table:default-cell-style-name="ce1"/>
        <table:table-column table:style-name="co5" table:number-columns-repeated="43" table:default-cell-style-name="ce1"/>
        <table:table-column table:style-name="co6" table:number-columns-repeated="16334" table:default-cell-style-name="ce1"/>
        <table:table-row table:style-name="ro1">
          <table:table-cell office:value-type="string" table:style-name="ce2">
            <text:p><text:s/>公　開　類<text:s/></text:p>
          </table:table-cell>
          <table:table-cell table:content-validation-name="val2" table:style-name="ce9"/>
          <table:table-cell table:style-name="ce11"/>
          <table:table-cell table:style-name="ce16"/>
          <table:table-cell office:value-type="string" table:style-name="ce3">
            <text:p>編製機關</text:p>
          </table:table-cell>
          <table:table-cell office:value-type="string" table:number-columns-spanned="2" table:number-rows-spanned="1" table:style-name="ce32">
            <text:p>臺中市政府環境保護局</text:p>
          </table:table-cell>
          <table:covered-table-cell/>
          <table:table-cell table:style-name="ce30"/>
          <table:table-cell table:style-name="ce31"/>
          <table:table-cell table:number-columns-repeated="41" table:style-name="ce8"/>
          <table:table-cell table:number-columns-repeated="16334"/>
        </table:table-row>
        <table:table-row table:style-name="ro1">
          <table:table-cell office:value-type="string" table:style-name="ce3">
            <text:p><text:s/>月　　　報<text:s/></text:p>
          </table:table-cell>
          <table:table-cell office:value-type="string" table:style-name="ce10">
            <text:p>期間終了1個月內編報<text:s/></text:p>
          </table:table-cell>
          <table:table-cell table:style-name="ce12"/>
          <table:table-cell table:style-name="ce17"/>
          <table:table-cell office:value-type="string" table:style-name="ce3">
            <text:p>表　　號</text:p>
          </table:table-cell>
          <table:table-cell office:value-type="string" table:number-columns-spanned="2" table:number-rows-spanned="1" table:style-name="ce32">
            <text:p>11251-01-01-2</text:p>
          </table:table-cell>
          <table:covered-table-cell/>
          <table:table-cell table:style-name="ce30"/>
          <table:table-cell table:style-name="ce31"/>
          <table:table-cell table:number-columns-repeated="41" table:style-name="ce8"/>
          <table:table-cell table:number-columns-repeated="16334"/>
        </table:table-row>
        <table:table-row table:style-name="ro2">
          <table:table-cell office:value-type="string" table:number-columns-spanned="7" table:number-rows-spanned="1" table:style-name="ce38">
            <text:p><text:s/>臺中市一般垃圾及廚餘清理狀況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3">
          <table:table-cell table:number-columns-repeated="7" table:style-name="ce4"/>
          <table:table-cell table:number-columns-repeated="43" table:style-name="ce8"/>
          <table:table-cell table:number-columns-repeated="16334"/>
        </table:table-row>
        <table:table-row table:style-name="ro4">
          <table:table-cell office:value-type="string" table:number-columns-spanned="7" table:number-rows-spanned="1" table:content-validation-name="val1" table:style-name="ce39">
            <text:p>中華民國115年6月 <text:s text:c="30"/>單位：公噸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5">
          <table:table-cell office:value-type="string" table:number-columns-spanned="3" table:number-rows-spanned="2" table:style-name="ce34">
            <text:p>項 <text:s/>目 <text:s/>別</text:p>
          </table:table-cell>
          <table:covered-table-cell table:number-columns-repeated="2"/>
          <table:table-cell office:value-type="string" table:number-columns-spanned="1" table:number-rows-spanned="2" table:content-validation-name="val16" table:style-name="ce40">
            <text:p>一般垃圾</text:p>
          </table:table-cell>
          <table:table-cell table:style-name="ce22"/>
          <table:table-cell table:style-name="ce23"/>
          <table:table-cell office:value-type="string" table:number-columns-spanned="1" table:number-rows-spanned="2" table:content-validation-name="val42" table:style-name="ce42">
            <text:p>廚　　餘</text:p>
          </table:table-cell>
          <table:table-cell table:number-columns-repeated="43" table:style-name="ce8"/>
          <table:table-cell table:number-columns-repeated="16334"/>
        </table:table-row>
        <table:table-row table:style-name="ro6">
          <table:covered-table-cell/>
          <table:covered-table-cell table:number-columns-repeated="2"/>
          <table:covered-table-cell/>
          <table:table-cell office:value-type="string" table:content-validation-name="val26" table:style-name="ce18">
            <text:p>事業員工</text:p>
            <text:p>生活垃圾</text:p>
          </table:table-cell>
          <table:table-cell office:value-type="string" table:content-validation-name="val34" table:style-name="ce18">
            <text:p>非例行性</text:p>
            <text:p>排出垃圾</text:p>
          </table:table-cell>
          <table:covered-table-cell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43">
            <text:p>產生量</text:p>
          </table:table-cell>
          <table:table-cell office:value-type="string" table:number-columns-spanned="2" table:number-rows-spanned="1" table:style-name="ce37">
            <text:p>總計</text:p>
          </table:table-cell>
          <table:covered-table-cell/>
          <table:table-cell office:value-type="float" office:value="52783.46" table:content-validation-name="val18" table:style-name="ce19">
            <text:p>52,783.460</text:p>
          </table:table-cell>
          <table:table-cell office:value-type="float" office:value="11727.08" table:content-validation-name="val27" table:style-name="ce19">
            <text:p>11,727.080</text:p>
          </table:table-cell>
          <table:table-cell office:value-type="float" office:value="343.76" table:content-validation-name="val35" table:style-name="ce19">
            <text:p>343.760</text:p>
          </table:table-cell>
          <table:table-cell office:value-type="float" office:value="5448.14" table:content-validation-name="val43" table:style-name="ce25">
            <text:p>5,448.14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content-validation-name="val3" table:style-name="ce37">
            <text:p>環保單位自行清運</text:p>
          </table:table-cell>
          <table:covered-table-cell/>
          <table:table-cell office:value-type="float" office:value="29730.92" table:content-validation-name="val19" table:style-name="ce19">
            <text:p>29,730.920</text:p>
          </table:table-cell>
          <table:table-cell office:value-type="float" office:value="0" table:content-validation-name="val19" table:style-name="ce20">
            <text:p><text:s/>-<text:s/></text:p>
          </table:table-cell>
          <table:table-cell office:value-type="float" office:value="343.76" table:content-validation-name="val19" table:style-name="ce19">
            <text:p>343.760</text:p>
          </table:table-cell>
          <table:table-cell office:value-type="float" office:value="5448.14" table:content-validation-name="val19" table:style-name="ce25">
            <text:p>5,448.14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content-validation-name="val4" table:style-name="ce37">
            <text:p>環保單位委託清運</text:p>
          </table:table-cell>
          <table:covered-table-cell/>
          <table:table-cell office:value-type="float" office:value="0" table:content-validation-name="val19" table:style-name="ce20">
            <text:p><text:s/>-<text:s/></text:p>
          </table:table-cell>
          <table:table-cell office:value-type="float" office:value="0" table:content-validation-name="val19" table:style-name="ce20">
            <text:p><text:s/>-<text:s/></text:p>
          </table:table-cell>
          <table:table-cell table:style-name="ce21"/>
          <table:table-cell office:value-type="float" office:value="0" table:content-validation-name="val19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content-validation-name="val5" table:style-name="ce37">
            <text:p>公私處所自行或委託清運</text:p>
          </table:table-cell>
          <table:covered-table-cell/>
          <table:table-cell office:value-type="float" office:value="23052.54" table:content-validation-name="val19" table:style-name="ce19">
            <text:p>23,052.540</text:p>
          </table:table-cell>
          <table:table-cell office:value-type="float" office:value="11727.08" table:content-validation-name="val19" table:style-name="ce19">
            <text:p>11,727.080</text:p>
          </table:table-cell>
          <table:table-cell table:style-name="ce21"/>
          <table:table-cell office:value-type="float" office:value="0" table:content-validation-name="val19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15" table:style-name="ce34">
            <text:p>處理量</text:p>
          </table:table-cell>
          <table:table-cell office:value-type="string" table:number-columns-spanned="2" table:number-rows-spanned="1" table:style-name="ce37">
            <text:p>總計</text:p>
          </table:table-cell>
          <table:covered-table-cell/>
          <table:table-cell office:value-type="float" office:value="49622.96" table:content-validation-name="val20" table:style-name="ce19">
            <text:p>49,622.960</text:p>
          </table:table-cell>
          <table:table-cell office:value-type="float" office:value="11727.08" table:content-validation-name="val28" table:style-name="ce19">
            <text:p>11,727.080</text:p>
          </table:table-cell>
          <table:table-cell office:value-type="float" office:value="343.76" table:content-validation-name="val36" table:style-name="ce19">
            <text:p>343.760</text:p>
          </table:table-cell>
          <table:table-cell office:value-type="float" office:value="5448.14" table:content-validation-name="val44" table:style-name="ce25">
            <text:p>5,448.14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7">
            <text:p>　　本月產生垃圾</text:p>
          </table:table-cell>
          <table:covered-table-cell/>
          <table:table-cell office:value-type="float" office:value="49474.83" table:content-validation-name="val21" table:style-name="ce19">
            <text:p>49,474.830</text:p>
          </table:table-cell>
          <table:table-cell office:value-type="float" office:value="11727.08" table:content-validation-name="val29" table:style-name="ce19">
            <text:p>11,727.080</text:p>
          </table:table-cell>
          <table:table-cell office:value-type="float" office:value="343.76" table:content-validation-name="val37" table:style-name="ce19">
            <text:p>343.760</text:p>
          </table:table-cell>
          <table:table-cell office:value-type="float" office:value="5448.14" table:content-validation-name="val45" table:style-name="ce25">
            <text:p>5,448.14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2" table:number-rows-spanned="1" table:style-name="ce37">
            <text:p>　　過去暫存垃圾</text:p>
          </table:table-cell>
          <table:covered-table-cell/>
          <table:table-cell office:value-type="float" office:value="148.13" table:content-validation-name="val22" table:style-name="ce19">
            <text:p>148.130</text:p>
          </table:table-cell>
          <table:table-cell office:value-type="float" office:value="0" table:content-validation-name="val30" table:style-name="ce20">
            <text:p><text:s/>-<text:s/></text:p>
          </table:table-cell>
          <table:table-cell office:value-type="float" office:value="0" table:content-validation-name="val38" table:style-name="ce20">
            <text:p><text:s/>-<text:s/></text:p>
          </table:table-cell>
          <table:table-cell table:content-validation-name="val46" table:style-name="ce27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7">
            <text:p>焚化</text:p>
          </table:table-cell>
          <table:table-cell office:value-type="string" table:style-name="ce2">
            <text:p>計</text:p>
          </table:table-cell>
          <table:table-cell office:value-type="float" office:value="48405.68" table:content-validation-name="val23" table:style-name="ce19">
            <text:p>48,405.680</text:p>
          </table:table-cell>
          <table:table-cell office:value-type="float" office:value="11727.08" table:content-validation-name="val31" table:style-name="ce19">
            <text:p>11,727.080</text:p>
          </table:table-cell>
          <table:table-cell office:value-type="float" office:value="343.76" table:content-validation-name="val39" table:style-name="ce19">
            <text:p>343.760</text:p>
          </table:table-cell>
          <table:table-cell office:value-type="float" office:value="1919.06" table:content-validation-name="val47" table:style-name="ce25">
            <text:p>1,919.06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content-validation-name="val7" table:style-name="ce2">
            <text:p>本月產生垃圾</text:p>
          </table:table-cell>
          <table:table-cell office:value-type="float" office:value="48257.55" table:content-validation-name="val19" table:style-name="ce19">
            <text:p>48,257.550</text:p>
          </table:table-cell>
          <table:table-cell office:value-type="float" office:value="11727.08" table:content-validation-name="val19" table:style-name="ce19">
            <text:p>11,727.080</text:p>
          </table:table-cell>
          <table:table-cell office:value-type="float" office:value="343.76" table:content-validation-name="val19" table:style-name="ce19">
            <text:p>343.760</text:p>
          </table:table-cell>
          <table:table-cell office:value-type="float" office:value="1919.06" table:content-validation-name="val48" table:style-name="ce25">
            <text:p>1,919.06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content-validation-name="val8" table:style-name="ce2">
            <text:p>過去暫存垃圾</text:p>
          </table:table-cell>
          <table:table-cell office:value-type="float" office:value="148.13" table:content-validation-name="val19" table:style-name="ce19">
            <text:p>148.130</text:p>
          </table:table-cell>
          <table:table-cell office:value-type="float" office:value="0" table:content-validation-name="val19" table:style-name="ce20">
            <text:p><text:s/>-<text:s/></text:p>
          </table:table-cell>
          <table:table-cell office:value-type="float" office:value="0" table:content-validation-name="val19" table:style-name="ce20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7">
            <text:p>衛生掩埋</text:p>
          </table:table-cell>
          <table:table-cell office:value-type="string" table:style-name="ce2">
            <text:p>計</text:p>
          </table:table-cell>
          <table:table-cell office:value-type="float" office:value="0" table:content-validation-name="val24" table:style-name="ce20">
            <text:p><text:s/>-<text:s/></text:p>
          </table:table-cell>
          <table:table-cell office:value-type="float" office:value="0" table:content-validation-name="val32" table:style-name="ce20">
            <text:p><text:s/>-<text:s/></text:p>
          </table:table-cell>
          <table:table-cell office:value-type="float" office:value="0" table:content-validation-name="val40" table:style-name="ce20">
            <text:p><text:s/>-<text:s/></text:p>
          </table:table-cell>
          <table:table-cell office:value-type="float" office:value="0" table:content-validation-name="val49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content-validation-name="val9" table:style-name="ce2">
            <text:p>本月產生垃圾</text:p>
          </table:table-cell>
          <table:table-cell office:value-type="float" office:value="0" table:content-validation-name="val19" table:style-name="ce20">
            <text:p><text:s/>-<text:s/></text:p>
          </table:table-cell>
          <table:table-cell office:value-type="float" office:value="0" table:content-validation-name="val19" table:style-name="ce20">
            <text:p><text:s/>-<text:s/></text:p>
          </table:table-cell>
          <table:table-cell office:value-type="float" office:value="0" table:content-validation-name="val19" table:style-name="ce20">
            <text:p><text:s/>-<text:s/></text:p>
          </table:table-cell>
          <table:table-cell office:value-type="float" office:value="0" table:content-validation-name="val50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content-validation-name="val10" table:style-name="ce2">
            <text:p>過去暫存垃圾</text:p>
          </table:table-cell>
          <table:table-cell office:value-type="float" office:value="0" table:content-validation-name="val19" table:style-name="ce20">
            <text:p><text:s/>-<text:s/></text:p>
          </table:table-cell>
          <table:table-cell office:value-type="float" office:value="0" table:content-validation-name="val19" table:style-name="ce20">
            <text:p><text:s/>-<text:s/></text:p>
          </table:table-cell>
          <table:table-cell office:value-type="float" office:value="0" table:content-validation-name="val19" table:style-name="ce20">
            <text:p><text:s/>-<text:s/></text:p>
          </table:table-cell>
          <table:table-cell table:content-validation-name="val51" table:style-name="ce27"/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7">
            <text:p>回收再利用</text:p>
          </table:table-cell>
          <table:table-cell office:value-type="string" table:content-validation-name="val11" table:style-name="ce2">
            <text:p>堆 <text:s/>肥</text:p>
          </table:table-cell>
          <table:table-cell table:number-columns-repeated="3" table:style-name="ce21"/>
          <table:table-cell office:value-type="float" office:value="17" table:content-validation-name="val19" table:style-name="ce25">
            <text:p>17.00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content-validation-name="val12" table:style-name="ce2">
            <text:p>養 <text:s/>豬</text:p>
          </table:table-cell>
          <table:table-cell table:number-columns-repeated="3" table:style-name="ce21"/>
          <table:table-cell office:value-type="float" office:value="897.56" table:content-validation-name="val19" table:style-name="ce25">
            <text:p>897.56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content-validation-name="val13" table:style-name="ce2">
            <text:p>其他廚餘再利用</text:p>
          </table:table-cell>
          <table:table-cell table:number-columns-repeated="3" table:style-name="ce21"/>
          <table:table-cell office:value-type="float" office:value="2614.52" table:content-validation-name="val19" table:style-name="ce25">
            <text:p>2,614.520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37">
            <text:p>其他</text:p>
          </table:table-cell>
          <table:table-cell office:value-type="string" table:style-name="ce2">
            <text:p>計</text:p>
          </table:table-cell>
          <table:table-cell office:value-type="float" office:value="1217.28" table:content-validation-name="val25" table:style-name="ce19">
            <text:p>1,217.280</text:p>
          </table:table-cell>
          <table:table-cell office:value-type="float" office:value="0" table:content-validation-name="val33" table:style-name="ce20">
            <text:p><text:s/>-<text:s/></text:p>
          </table:table-cell>
          <table:table-cell office:value-type="float" office:value="0" table:content-validation-name="val41" table:style-name="ce20">
            <text:p><text:s/>-<text:s/></text:p>
          </table:table-cell>
          <table:table-cell office:value-type="float" office:value="0" table:content-validation-name="val52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content-validation-name="val14" table:style-name="ce2">
            <text:p>本月產生垃圾</text:p>
          </table:table-cell>
          <table:table-cell office:value-type="float" office:value="1217.28" table:content-validation-name="val19" table:style-name="ce19">
            <text:p>1,217.280</text:p>
          </table:table-cell>
          <table:table-cell office:value-type="float" office:value="0" table:content-validation-name="val19" table:style-name="ce20">
            <text:p><text:s/>-<text:s/></text:p>
          </table:table-cell>
          <table:table-cell office:value-type="float" office:value="0" table:content-validation-name="val19" table:style-name="ce20">
            <text:p><text:s/>-<text:s/></text:p>
          </table:table-cell>
          <table:table-cell office:value-type="float" office:value="0" table:content-validation-name="val53" table:style-name="ce26">
            <text:p><text:s/>-<text:s/></text:p>
          </table:table-cell>
          <table:table-cell table:number-columns-repeated="43" table:style-name="ce8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content-validation-name="val15" table:style-name="ce2">
            <text:p>過去暫存垃圾</text:p>
          </table:table-cell>
          <table:table-cell office:value-type="float" office:value="0" table:content-validation-name="val19" table:style-name="ce20">
            <text:p><text:s/>-<text:s/></text:p>
          </table:table-cell>
          <table:table-cell office:value-type="float" office:value="0" table:content-validation-name="val19" table:style-name="ce20">
            <text:p><text:s/>-<text:s/></text:p>
          </table:table-cell>
          <table:table-cell office:value-type="float" office:value="0" table:content-validation-name="val19" table:style-name="ce20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7">
          <table:table-cell office:value-type="string" table:number-columns-spanned="3" table:number-rows-spanned="1" table:style-name="ce45">
            <text:p>本月新增暫存量</text:p>
          </table:table-cell>
          <table:covered-table-cell/>
          <table:covered-table-cell/>
          <table:table-cell office:value-type="float" office:value="3308.63" table:content-validation-name="val19" table:style-name="ce19">
            <text:p>3,308.630</text:p>
          </table:table-cell>
          <table:table-cell office:value-type="float" office:value="0" table:content-validation-name="val19" table:style-name="ce20">
            <text:p><text:s/>-<text:s/></text:p>
          </table:table-cell>
          <table:table-cell office:value-type="float" office:value="0" table:content-validation-name="val19" table:style-name="ce20">
            <text:p><text:s/>-<text:s/></text:p>
          </table:table-cell>
          <table:table-cell table:style-name="ce27"/>
          <table:table-cell table:number-columns-repeated="43" table:style-name="ce8"/>
          <table:table-cell table:number-columns-repeated="16334"/>
        </table:table-row>
        <table:table-row table:style-name="ro8">
          <table:table-cell table:number-columns-repeated="6" table:style-name="ce5"/>
          <table:table-cell office:value-type="string" table:style-name="ce28">
            <text:p>中華民國115年7月28日編製</text:p>
          </table:table-cell>
          <table:table-cell table:number-columns-repeated="43" table:style-name="ce8"/>
          <table:table-cell table:number-columns-repeated="16334"/>
        </table:table-row>
        <table:table-row table:style-name="ro9">
          <table:table-cell office:value-type="string" table:number-columns-spanned="7" table:number-rows-spanned="1" table:style-name="ce35">
            <text:p>資料來源：由本局廢棄物管理科依據各區隊清潔隊提報之之垃圾(含巨大垃圾)及廚餘清理狀況資料彙編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0">
          <table:table-cell office:value-type="string" table:number-columns-spanned="7" table:number-rows-spanned="1" table:style-name="ce36">
            <text:p>填表說明：本表編製1份，依統計法規定永久保存 ，資料透過網際路上傳至「臺中市公務統計行政管理系統」及環境部「生活廢棄物質管理資訊系統」。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1">
          <table:table-cell office:value-type="string" table:number-columns-spanned="7" table:number-rows-spanned="1" table:style-name="ce35">
            <text:p><text:s text:c="10"/>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12">
          <table:table-cell office:value-type="string" table:style-name="ce6">
            <text:p>填表</text:p>
          </table:table-cell>
          <table:table-cell office:value-type="string" table:style-name="ce7">
            <text:p>　　　　審核</text:p>
          </table:table-cell>
          <table:table-cell table:style-name="ce8"/>
          <table:table-cell office:value-type="string" table:style-name="ce7">
            <text:p>業務主管人員</text:p>
          </table:table-cell>
          <table:table-cell table:style-name="ce8"/>
          <table:table-cell office:value-type="string" table:style-name="ce24">
            <text:p>機關首長</text:p>
          </table:table-cell>
          <table:table-cell table:style-name="ce29"/>
          <table:table-cell table:number-columns-repeated="43" table:style-name="ce8"/>
          <table:table-cell table:number-columns-repeated="16334"/>
        </table:table-row>
        <table:table-row table:style-name="ro13">
          <table:table-cell table:number-columns-repeated="2" table:style-name="ce7"/>
          <table:table-cell table:style-name="ce8"/>
          <table:table-cell office:value-type="string" table:style-name="ce7">
            <text:p>主辦統計人員</text:p>
          </table:table-cell>
          <table:table-cell table:number-columns-repeated="2" table:style-name="ce7"/>
          <table:table-cell table:number-columns-repeated="44" table:style-name="ce8"/>
          <table:table-cell table:number-columns-repeated="16334"/>
        </table:table-row>
        <table:table-row table:number-rows-repeated="3" table:style-name="ro8">
          <table:table-cell table:number-columns-repeated="2" table:style-name="ce8"/>
          <table:table-cell table:style-name="ce13"/>
          <table:table-cell table:number-columns-repeated="3" table:style-name="ce8"/>
          <table:table-cell table:style-name="ce13"/>
          <table:table-cell table:number-columns-repeated="43" table:style-name="ce8"/>
          <table:table-cell table:number-columns-repeated="16334"/>
        </table:table-row>
        <table:table-row table:number-rows-repeated="3" table:style-name="ro14">
          <table:table-cell table:number-columns-repeated="50" table:style-name="ce8"/>
          <table:table-cell table:number-columns-repeated="16334"/>
        </table:table-row>
        <table:table-row table:number-rows-repeated="3" table:style-name="ro15">
          <table:table-cell table:style-name="ce7"/>
          <table:table-cell table:style-name="ce8"/>
          <table:table-cell table:style-name="ce14"/>
          <table:table-cell table:number-columns-repeated="47" table:style-name="ce8"/>
          <table:table-cell table:number-columns-repeated="16334"/>
        </table:table-row>
        <table:table-row table:style-name="ro15">
          <table:table-cell table:style-name="ce7"/>
          <table:table-cell table:style-name="ce8"/>
          <table:table-cell table:style-name="ce15"/>
          <table:table-cell table:number-columns-repeated="47" table:style-name="ce8"/>
          <table:table-cell table:number-columns-repeated="16334"/>
        </table:table-row>
        <table:table-row table:number-rows-repeated="157" table:style-name="ro14">
          <table:table-cell table:number-columns-repeated="50" table:style-name="ce8"/>
          <table:table-cell table:number-columns-repeated="16334"/>
        </table:table-row>
        <table:table-row table:number-rows-repeated="1048376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3" number:min-integer-digits="1" number:grouping="true"/>
    </number:number-style>
    <number:number-style style:name="N50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50">
      <number:text> - 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29T02:20:27Z</meta:creation-date>
    <dc:date>2026-07-29T02:20:27Z</dc:date>
  </office:meta>
</office:document-meta>
</file>