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49">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4"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8" style:family="table-cell" style:parent-style-name="Default" style:data-style-name="N0">
      <style:text-properties fo:color="#000000" fo:font-size="9pt" style:font-size-asian="9pt" style:font-size-complex="9pt" style:font-family-generic="swiss"/>
    </style:style>
    <style:style style:name="ce9" style:family="table-cell" style:parent-style-name="Default" style:data-style-name="N48">
      <style:text-properties fo:color="#000000" style:font-name="Times New Roman" style:font-name-asian="Times New Roman" style:font-name-complex="Times New Roman" fo:font-size="13pt" style:font-size-asian="13pt" style:font-size-complex="13pt" style:font-family-generic="roman"/>
    </style:style>
    <style:style style:name="ce10"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3" style:family="table-cell" style:parent-style-name="Default" style:data-style-name="N48">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14" style:family="table-cell" style:parent-style-name="Default" style:data-style-name="N0">
      <style:text-properties fo:color="#000000" style:font-family-generic="swiss"/>
    </style:style>
    <style:style style:name="ce15" style:family="table-cell" style:parent-style-name="Default" style:data-style-name="N33">
      <style:table-cell-properties fo:border-top="thin solid #000000" fo:border-bottom="none" fo:border-left="thin solid #000000" fo:border-right="none"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33">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7" style:family="table-cell" style:parent-style-name="Default" style:data-style-name="N33">
      <style:table-cell-properties fo:border-top="none" fo:border-bottom="thin solid #000000"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18"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3pt" style:font-size-asian="13pt" style:font-size-complex="13pt" style:font-family-generic="roman"/>
    </style:style>
    <style:style style:name="ce19" style:family="table-cell" style:parent-style-name="Default" style:data-style-name="N48">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3pt" style:font-size-asian="13pt" style:font-size-complex="13pt" style:font-family-generic="roman"/>
    </style:style>
    <style:style style:name="ce20" style:family="table-cell" style:parent-style-name="Default" style:data-style-name="N33">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1" style:family="table-cell" style:parent-style-name="Default" style:data-style-name="N33">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2" style:family="table-cell" style:parent-style-name="Default" style:data-style-name="N33">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23"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3pt" style:font-size-asian="13pt" style:font-size-complex="13pt" style:font-family-generic="roman"/>
    </style:style>
    <style:style style:name="ce24"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8pt" style:font-size-asian="8pt" style:font-size-complex="8pt" style:font-family-generic="roman"/>
    </style:style>
    <style:style style:name="ce25" style:family="table-cell" style:parent-style-name="Default" style:data-style-name="N49">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9">
      <style:table-cell-properties style:vertical-align="top" fo:wrap-option="wrap"/>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family-generic="swiss"/>
    </style:style>
    <style:style style:name="ce28" style:family="table-cell" style:parent-style-name="Default" style:data-style-name="N30">
      <style:table-cell-properties fo:border-top="none" fo:border-bottom="thin solid #000000"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8pt" style:font-size-asian="8pt" style:font-size-complex="8pt" style:font-family-generic="roman"/>
    </style:style>
    <style:style style:name="ce29" style:family="table-cell" style:parent-style-name="Default" style:data-style-name="N49">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30" style:family="table-cell" style:parent-style-name="Default" style:data-style-name="N49">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31" style:family="table-cell" style:parent-style-name="Default" style:data-style-name="N49">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Default" style:data-style-name="N0">
      <style:table-cell-properties fo:border-top="none" fo:border-bottom="none" fo:border-left="none" fo:border-right="thin solid #000000"/>
      <style:text-properties fo:color="#000000" style:font-family-generic="swiss"/>
    </style:style>
    <style:style style:name="ce33"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family-generic="swiss"/>
    </style:style>
    <style:style style:name="ce34" style:family="table-cell" style:parent-style-name="Default" style:data-style-name="N50">
      <style:table-cell-properties fo:border-top="thin solid #000000" fo:border-bottom="none" fo:border-left="none" fo:border-right="none"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35" style:family="table-cell" style:parent-style-name="Default" style:data-style-name="N50">
      <style:table-cell-properties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36" style:family="table-cell" style:parent-style-name="Default" style:data-style-name="N50">
      <style:table-cell-properties fo:border-top="none" fo:border-bottom="thin solid #000000" fo:border-left="none" fo:border-right="none"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ext-properties fo:color="#000000" style:font-name="Times New Roman" style:font-name-asian="Times New Roman" style:font-name-complex="Times New Roman" fo:font-size="12pt" style:font-size-asian="12pt" style:font-size-complex="12pt" style:font-family-generic="roman"/>
    </style:style>
    <style:style style:name="ce39" style:family="table-cell" style:parent-style-name="Default" style:data-style-name="N51">
      <style:table-cell-properties fo:border-top="thin solid #000000" fo:border-bottom="none"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40" style:family="table-cell" style:parent-style-name="Default" style:data-style-name="N51">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41" style:family="table-cell" style:parent-style-name="Default" style:data-style-name="N51">
      <style:table-cell-properties fo:border-top="none" fo:border-bottom="thin solid #000000" fo:border-left="none"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42" style:family="table-cell" style:parent-style-name="Default" style:data-style-name="N3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49">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4">
      <style:table-cell-properties fo:border-top="thin solid #000000" fo:border-bottom="none" fo:border-left="none" fo:border-right="none"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46" style:family="table-cell" style:parent-style-name="Default" style:data-style-name="N4">
      <style:table-cell-properties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47" style:family="table-cell" style:parent-style-name="Default" style:data-style-name="N4">
      <style:table-cell-properties fo:border-top="none" fo:border-bottom="thin solid #000000" fo:border-left="none" fo:border-right="none"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48" style:family="table-cell" style:parent-style-name="Default" style:data-style-name="N0">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49" style:family="table-cell" style:parent-style-name="Default" style:data-style-name="N49">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50" style:family="table-cell" style:parent-style-name="Default" style:data-style-name="N0">
      <style:table-cell-properties fo:border-top="none" fo:border-bottom="none" fo:border-left="thin solid #000000" fo:border-right="none"/>
      <style:text-properties fo:color="#000000" style:font-family-generic="swiss"/>
    </style:style>
    <style:style style:name="ce51" style:family="table-cell" style:parent-style-name="Default" style:data-style-name="N48">
      <style:table-cell-properties fo:border-top="none" fo:border-bottom="none" fo:border-left="thin solid #000000" fo:border-right="none"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52" style:family="table-cell" style:parent-style-name="Default" style:data-style-name="N52">
      <style:table-cell-properties style:vertical-align="middle" fo:wrap-option="wrap"/>
      <style:text-properties fo:color="#000000" style:font-name="Times New Roman" style:font-name-asian="Times New Roman" style:font-name-complex="Times New Roman" fo:font-size="12pt" style:font-size-asian="12pt" style:font-size-complex="12pt" style:font-family-generic="roman"/>
    </style:style>
    <style:style style:name="ce53" style:family="table-cell" style:parent-style-name="Default" style:data-style-name="N48">
      <style:table-cell-properties style:vertical-align="middle"/>
      <style:text-properties fo:color="#000000" style:font-name="Times New Roman" style:font-name-asian="Times New Roman" style:font-name-complex="Times New Roman" fo:font-size="12pt" style:font-size-asian="12pt" style:font-size-complex="12pt" style:font-family-generic="roman"/>
    </style:style>
    <style:style style:name="ce54"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7"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49">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49">
      <style:table-cell-properties style:vertical-align="middle" style:repeat-content="false"/>
      <style:paragraph-properties fo:text-align="end" fo:margin-right="0cm"/>
      <style:text-properties fo:color="#000000" style:font-name="Times New Roman" style:font-name-asian="Times New Roman" style:font-name-complex="Times New Roman" fo:font-size="12pt" style:font-size-asian="12pt" style:font-size-complex="12pt" style:font-family-generic="roman"/>
    </style:style>
    <style:style style:name="ce62"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49">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6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68"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69" style:family="table-cell" style:parent-style-name="Default" style:data-style-name="N48">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0"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2.06375cm"/>
    </style:style>
    <style:style style:name="co3" style:family="table-column">
      <style:table-column-properties fo:break-before="auto" style:column-width="3.571875cm"/>
    </style:style>
    <style:style style:name="co4" style:family="table-column">
      <style:table-column-properties fo:break-before="auto" style:column-width="3.730625cm"/>
    </style:style>
    <style:style style:name="co5" style:family="table-column">
      <style:table-column-properties fo:break-before="auto" style:column-width="3.22791666666667cm"/>
    </style:style>
    <style:style style:name="co6" style:family="table-column">
      <style:table-column-properties fo:break-before="auto" style:column-width="2.54cm"/>
    </style:style>
    <style:style style:name="co7" style:family="table-column">
      <style:table-column-properties fo:break-before="auto" style:column-width="3.38666666666667cm"/>
    </style:style>
    <style:style style:name="co8" style:family="table-column">
      <style:table-column-properties fo:break-before="auto" style:column-width="4.47145833333333cm"/>
    </style:style>
    <style:style style:name="co9" style:family="table-column">
      <style:table-column-properties fo:break-before="auto" style:column-width="1.71979166666667cm"/>
    </style:style>
    <style:style style:name="ro1" style:family="table-row">
      <style:table-row-properties style:row-height="20.1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23.1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number-columns-repeated="2" table:default-cell-style-name="ce1"/>
        <table:table-column table:style-name="co4"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公 開 類</text:p>
          </table:table-cell>
          <table:table-cell table:style-name="ce10"/>
          <table:table-cell table:style-name="ce5"/>
          <table:table-cell table:number-columns-repeated="4" table:style-name="ce18"/>
          <table:table-cell table:style-name="ce5"/>
          <table:table-cell table:style-name="ce32"/>
          <table:table-cell office:value-type="string" table:style-name="ce2">
            <text:p>編製機關</text:p>
          </table:table-cell>
          <table:table-cell office:value-type="string" table:style-name="ce2">
            <text:p>臺中市政府主計處</text:p>
          </table:table-cell>
          <table:table-cell table:style-name="ce50"/>
          <table:table-cell table:number-columns-repeated="16372" table:style-name="ce1"/>
        </table:table-row>
        <table:table-row table:style-name="ro1">
          <table:table-cell office:value-type="string" table:style-name="ce2">
            <text:p>年 <text:s text:c="3"/>報</text:p>
          </table:table-cell>
          <table:table-cell office:value-type="string" table:number-columns-spanned="2" table:number-rows-spanned="1" table:style-name="ce70">
            <text:p>次年9月10日前編送</text:p>
          </table:table-cell>
          <table:covered-table-cell/>
          <table:table-cell table:number-columns-repeated="2" table:style-name="ce19"/>
          <table:table-cell table:style-name="ce23"/>
          <table:table-cell table:style-name="ce24"/>
          <table:table-cell table:style-name="ce28"/>
          <table:table-cell table:style-name="ce33"/>
          <table:table-cell office:value-type="string" table:style-name="ce2">
            <text:p>表 <text:s text:c="3"/>號</text:p>
          </table:table-cell>
          <table:table-cell office:value-type="string" table:style-name="ce42">
            <text:p>20901-02-03-2</text:p>
          </table:table-cell>
          <table:table-cell table:style-name="ce50"/>
          <table:table-cell table:number-columns-repeated="16372" table:style-name="ce1"/>
        </table:table-row>
        <table:table-row table:style-name="ro2">
          <table:table-cell office:value-type="string" table:number-columns-spanned="11" table:number-rows-spanned="1" table:style-name="ce56">
            <text:p>臺中市總決算歲出機關別</text:p>
          </table:table-cell>
          <table:covered-table-cell table:number-columns-repeated="10"/>
          <table:table-cell table:number-columns-repeated="16373" table:style-name="ce1"/>
        </table:table-row>
        <table:table-row table:style-name="ro1">
          <table:table-cell table:style-name="ce3"/>
          <table:table-cell office:value-type="string" table:number-columns-spanned="9" table:number-rows-spanned="1" table:style-name="ce57">
            <text:p>中華民國114年度</text:p>
          </table:table-cell>
          <table:covered-table-cell table:number-columns-repeated="8"/>
          <table:table-cell office:value-type="string" table:style-name="ce43">
            <text:p>單位：新臺幣元</text:p>
          </table:table-cell>
          <table:table-cell table:number-columns-repeated="16373" table:style-name="ce1"/>
        </table:table-row>
        <table:table-row table:style-name="ro3">
          <table:table-cell office:value-type="string" table:number-columns-spanned="2" table:number-rows-spanned="2" table:style-name="ce58">
            <text:p>機 關 別</text:p>
          </table:table-cell>
          <table:covered-table-cell/>
          <table:table-cell office:value-type="string" table:number-columns-spanned="1" table:number-rows-spanned="2" table:style-name="ce59">
            <text:p>追加(減)後預算數</text:p>
            <text:p>(1)</text:p>
          </table:table-cell>
          <table:table-cell office:value-type="string" table:number-columns-spanned="1" table:number-rows-spanned="2" table:style-name="ce55">
            <text:p>原列決算數</text:p>
          </table:table-cell>
          <table:table-cell office:value-type="string" table:number-columns-spanned="5" table:number-rows-spanned="1" table:style-name="ce55">
            <text:p>決算審定數(2)</text:p>
          </table:table-cell>
          <table:covered-table-cell table:number-columns-repeated="4"/>
          <table:table-cell office:value-type="string" table:number-columns-spanned="2" table:number-rows-spanned="1" table:style-name="ce55">
            <text:p>決算審定數與預算數之比較增減(2)-(1)</text:p>
          </table:table-cell>
          <table:covered-table-cell/>
          <table:table-cell table:style-name="ce51"/>
          <table:table-cell table:style-name="ce53"/>
          <table:table-cell table:number-columns-repeated="16371"/>
        </table:table-row>
        <table:table-row table:style-name="ro3">
          <table:covered-table-cell/>
          <table:covered-table-cell/>
          <table:covered-table-cell/>
          <table:covered-table-cell/>
          <table:table-cell office:value-type="string" table:style-name="ce11">
            <text:p>實現數</text:p>
          </table:table-cell>
          <table:table-cell office:value-type="string" table:style-name="ce11">
            <text:p>應付數</text:p>
          </table:table-cell>
          <table:table-cell office:value-type="string" table:style-name="ce11">
            <text:p>保留數</text:p>
          </table:table-cell>
          <table:table-cell office:value-type="string" table:style-name="ce11">
            <text:p>合計</text:p>
          </table:table-cell>
          <table:table-cell office:value-type="string" table:style-name="ce11">
            <text:p>占總計%</text:p>
          </table:table-cell>
          <table:table-cell office:value-type="string" table:style-name="ce11">
            <text:p>增減數</text:p>
          </table:table-cell>
          <table:table-cell office:value-type="string" table:style-name="ce44">
            <text:p>增減%</text:p>
          </table:table-cell>
          <table:table-cell table:number-columns-repeated="2" table:style-name="ce52"/>
          <table:table-cell table:number-columns-repeated="16371"/>
        </table:table-row>
        <table:table-row table:style-name="ro1">
          <table:table-cell office:value-type="string" table:number-columns-spanned="2" table:number-rows-spanned="1" table:style-name="ce63">
            <text:p>總 <text:s text:c="9"/>計</text:p>
          </table:table-cell>
          <table:covered-table-cell/>
          <table:table-cell office:value-type="float" office:value="190809409000" table:style-name="ce15">
            <text:p><text:s/>190,809,409,000<text:s/></text:p>
          </table:table-cell>
          <table:table-cell office:value-type="float" office:value="177295437491" table:style-name="ce20">
            <text:p><text:s/>177,295,437,491<text:s/></text:p>
          </table:table-cell>
          <table:table-cell office:value-type="float" office:value="167823626813" table:style-name="ce20">
            <text:p><text:s/>167,823,626,813<text:s/></text:p>
          </table:table-cell>
          <table:table-cell office:value-type="float" office:value="1513537509" table:style-name="ce20">
            <text:p><text:s/>1,513,537,509<text:s/></text:p>
          </table:table-cell>
          <table:table-cell office:value-type="float" office:value="7950020895" table:style-name="ce20">
            <text:p><text:s/>7,950,020,895<text:s/></text:p>
          </table:table-cell>
          <table:table-cell office:value-type="float" office:value="177287185217" table:style-name="ce20">
            <text:p><text:s/>177,287,185,217<text:s/></text:p>
          </table:table-cell>
          <table:table-cell office:value-type="float" office:value="100" table:style-name="ce34">
            <text:p><text:s/>100.00<text:s/></text:p>
          </table:table-cell>
          <table:table-cell office:value-type="float" office:value="-13522223783" table:style-name="ce39">
            <text:p>-13,522,223,783<text:s/></text:p>
          </table:table-cell>
          <table:table-cell office:value-type="float" office:value="-7.0867699102825696" table:style-name="ce45">
            <text:p>-7.09</text:p>
          </table:table-cell>
          <table:table-cell table:number-columns-repeated="2" table:style-name="ce52"/>
          <table:table-cell table:number-columns-repeated="16371"/>
        </table:table-row>
        <table:table-row table:style-name="ro1">
          <table:table-cell office:value-type="string" table:number-columns-spanned="2" table:number-rows-spanned="1" table:style-name="ce67">
            <text:p>市議會主管</text:p>
          </table:table-cell>
          <table:covered-table-cell/>
          <table:table-cell office:value-type="float" office:value="942984000" table:style-name="ce16">
            <text:p><text:s/>942,984,000<text:s/></text:p>
          </table:table-cell>
          <table:table-cell office:value-type="float" office:value="854313393" table:style-name="ce21">
            <text:p><text:s/>854,313,393<text:s/></text:p>
          </table:table-cell>
          <table:table-cell office:value-type="float" office:value="849131919" table:style-name="ce21">
            <text:p><text:s/>849,131,919<text:s/></text:p>
          </table:table-cell>
          <table:table-cell office:value-type="float" office:value="0" table:style-name="ce21">
            <text:p><text:s/>-<text:s/></text:p>
          </table:table-cell>
          <table:table-cell office:value-type="float" office:value="5181474" table:style-name="ce21">
            <text:p><text:s/>5,181,474<text:s/></text:p>
          </table:table-cell>
          <table:table-cell office:value-type="float" office:value="854313393" table:style-name="ce21">
            <text:p><text:s/>854,313,393<text:s/></text:p>
          </table:table-cell>
          <table:table-cell office:value-type="float" office:value="0.481881074457986" table:style-name="ce35">
            <text:p><text:s/>0.48<text:s/></text:p>
          </table:table-cell>
          <table:table-cell office:value-type="float" office:value="-88670607" table:style-name="ce40">
            <text:p>-88,670,607<text:s/></text:p>
          </table:table-cell>
          <table:table-cell office:value-type="float" office:value="-9.4031931612837507" table:style-name="ce46">
            <text:p>-9.40</text:p>
          </table:table-cell>
          <table:table-cell table:number-columns-repeated="16373" table:style-name="ce1"/>
        </table:table-row>
        <table:table-row table:style-name="ro1">
          <table:table-cell office:value-type="string" table:number-columns-spanned="2" table:number-rows-spanned="1" table:style-name="ce67">
            <text:p>市政府主管</text:p>
          </table:table-cell>
          <table:covered-table-cell/>
          <table:table-cell office:value-type="float" office:value="8984769000" table:style-name="ce16">
            <text:p><text:s/>8,984,769,000<text:s/></text:p>
          </table:table-cell>
          <table:table-cell office:value-type="float" office:value="8406407220" table:style-name="ce21">
            <text:p><text:s/>8,406,407,220<text:s/></text:p>
          </table:table-cell>
          <table:table-cell office:value-type="float" office:value="8166055157" table:style-name="ce21">
            <text:p><text:s/>8,166,055,157<text:s/></text:p>
          </table:table-cell>
          <table:table-cell office:value-type="float" office:value="22404852" table:style-name="ce21">
            <text:p><text:s/>22,404,852<text:s/></text:p>
          </table:table-cell>
          <table:table-cell office:value-type="float" office:value="217947211" table:style-name="ce21">
            <text:p><text:s/>217,947,211<text:s/></text:p>
          </table:table-cell>
          <table:table-cell office:value-type="float" office:value="8406407220" table:style-name="ce21">
            <text:p><text:s/>8,406,407,220<text:s/></text:p>
          </table:table-cell>
          <table:table-cell office:value-type="float" office:value="4.7416891467426296" table:style-name="ce35">
            <text:p><text:s/>4.74<text:s/></text:p>
          </table:table-cell>
          <table:table-cell office:value-type="float" office:value="-578361780" table:style-name="ce40">
            <text:p>-578,361,780<text:s/></text:p>
          </table:table-cell>
          <table:table-cell office:value-type="float" office:value="-6.4371357794507604" table:style-name="ce46">
            <text:p>-6.44</text:p>
          </table:table-cell>
          <table:table-cell table:number-columns-repeated="16373" table:style-name="ce1"/>
        </table:table-row>
        <table:table-row table:style-name="ro1">
          <table:table-cell office:value-type="string" table:number-columns-spanned="2" table:number-rows-spanned="1" table:style-name="ce67">
            <text:p>民政局主管</text:p>
          </table:table-cell>
          <table:covered-table-cell/>
          <table:table-cell office:value-type="float" office:value="2171645000" table:style-name="ce16">
            <text:p><text:s/>2,171,645,000<text:s/></text:p>
          </table:table-cell>
          <table:table-cell office:value-type="float" office:value="1957192613" table:style-name="ce21">
            <text:p><text:s/>1,957,192,613<text:s/></text:p>
          </table:table-cell>
          <table:table-cell office:value-type="float" office:value="1913598001" table:style-name="ce21">
            <text:p><text:s/>1,913,598,001<text:s/></text:p>
          </table:table-cell>
          <table:table-cell office:value-type="float" office:value="4074490" table:style-name="ce21">
            <text:p><text:s/>4,074,490<text:s/></text:p>
          </table:table-cell>
          <table:table-cell office:value-type="float" office:value="39520122" table:style-name="ce21">
            <text:p><text:s/>39,520,122<text:s/></text:p>
          </table:table-cell>
          <table:table-cell office:value-type="float" office:value="1957192613" table:style-name="ce21">
            <text:p><text:s/>1,957,192,613<text:s/></text:p>
          </table:table-cell>
          <table:table-cell office:value-type="float" office:value="1.10396733447169" table:style-name="ce35">
            <text:p><text:s/>1.10<text:s/></text:p>
          </table:table-cell>
          <table:table-cell office:value-type="float" office:value="-214452387" table:style-name="ce40">
            <text:p>-214,452,387<text:s/></text:p>
          </table:table-cell>
          <table:table-cell office:value-type="float" office:value="-9.8751125068784305" table:style-name="ce46">
            <text:p>-9.88</text:p>
          </table:table-cell>
          <table:table-cell table:number-columns-repeated="16373" table:style-name="ce1"/>
        </table:table-row>
        <table:table-row table:style-name="ro1">
          <table:table-cell office:value-type="string" table:number-columns-spanned="2" table:number-rows-spanned="1" table:style-name="ce67">
            <text:p>財政局主管</text:p>
          </table:table-cell>
          <table:covered-table-cell/>
          <table:table-cell office:value-type="float" office:value="2402253000" table:style-name="ce16">
            <text:p><text:s/>2,402,253,000<text:s/></text:p>
          </table:table-cell>
          <table:table-cell office:value-type="float" office:value="1781610614" table:style-name="ce21">
            <text:p><text:s/>1,781,610,614<text:s/></text:p>
          </table:table-cell>
          <table:table-cell office:value-type="float" office:value="1775429402" table:style-name="ce21">
            <text:p><text:s/>1,775,429,402<text:s/></text:p>
          </table:table-cell>
          <table:table-cell office:value-type="float" office:value="5187897" table:style-name="ce21">
            <text:p><text:s/>5,187,897<text:s/></text:p>
          </table:table-cell>
          <table:table-cell office:value-type="float" office:value="993315" table:style-name="ce21">
            <text:p><text:s/>993,315<text:s/></text:p>
          </table:table-cell>
          <table:table-cell office:value-type="float" office:value="1781610614" table:style-name="ce21">
            <text:p><text:s/>1,781,610,614<text:s/></text:p>
          </table:table-cell>
          <table:table-cell office:value-type="float" office:value="1.0049291559450899" table:style-name="ce35">
            <text:p><text:s/>1.00<text:s/></text:p>
          </table:table-cell>
          <table:table-cell office:value-type="float" office:value="-620642386" table:style-name="ce40">
            <text:p>-620,642,386<text:s/></text:p>
          </table:table-cell>
          <table:table-cell office:value-type="float" office:value="-25.835846016218898" table:style-name="ce46">
            <text:p>-25.84</text:p>
          </table:table-cell>
          <table:table-cell table:number-columns-repeated="16373" table:style-name="ce1"/>
        </table:table-row>
        <table:table-row table:style-name="ro1">
          <table:table-cell office:value-type="string" table:number-columns-spanned="2" table:number-rows-spanned="1" table:style-name="ce67">
            <text:p>教育局主管</text:p>
          </table:table-cell>
          <table:covered-table-cell/>
          <table:table-cell office:value-type="float" office:value="66721762000" table:style-name="ce16">
            <text:p><text:s/>66,721,762,000<text:s/></text:p>
          </table:table-cell>
          <table:table-cell office:value-type="float" office:value="64146298678" table:style-name="ce21">
            <text:p><text:s/>64,146,298,678<text:s/></text:p>
          </table:table-cell>
          <table:table-cell office:value-type="float" office:value="64145832908" table:style-name="ce21">
            <text:p><text:s/>64,145,832,908<text:s/></text:p>
          </table:table-cell>
          <table:table-cell office:value-type="float" office:value="0" table:style-name="ce21">
            <text:p><text:s/>-<text:s/></text:p>
          </table:table-cell>
          <table:table-cell office:value-type="float" office:value="465770" table:style-name="ce21">
            <text:p><text:s/>465,770<text:s/></text:p>
          </table:table-cell>
          <table:table-cell office:value-type="float" office:value="64146298678" table:style-name="ce21">
            <text:p><text:s/>64,146,298,678<text:s/></text:p>
          </table:table-cell>
          <table:table-cell office:value-type="float" office:value="36.182140632152702" table:style-name="ce35">
            <text:p><text:s/>36.18<text:s/></text:p>
          </table:table-cell>
          <table:table-cell office:value-type="float" office:value="-2575463322" table:style-name="ce40">
            <text:p>-2,575,463,322<text:s/></text:p>
          </table:table-cell>
          <table:table-cell office:value-type="float" office:value="-3.8600049591016501" table:style-name="ce46">
            <text:p>-3.86</text:p>
          </table:table-cell>
          <table:table-cell table:number-columns-repeated="16373" table:style-name="ce1"/>
        </table:table-row>
        <table:table-row table:style-name="ro1">
          <table:table-cell office:value-type="string" table:number-columns-spanned="2" table:number-rows-spanned="1" table:style-name="ce67">
            <text:p>經濟發展局主管</text:p>
          </table:table-cell>
          <table:covered-table-cell/>
          <table:table-cell office:value-type="float" office:value="1365502000" table:style-name="ce16">
            <text:p><text:s/>1,365,502,000<text:s/></text:p>
          </table:table-cell>
          <table:table-cell office:value-type="float" office:value="1278407001" table:style-name="ce21">
            <text:p><text:s/>1,278,407,001<text:s/></text:p>
          </table:table-cell>
          <table:table-cell office:value-type="float" office:value="1043154253" table:style-name="ce21">
            <text:p><text:s/>1,043,154,253<text:s/></text:p>
          </table:table-cell>
          <table:table-cell office:value-type="float" office:value="67556565" table:style-name="ce21">
            <text:p><text:s/>67,556,565<text:s/></text:p>
          </table:table-cell>
          <table:table-cell office:value-type="float" office:value="167696183" table:style-name="ce21">
            <text:p><text:s/>167,696,183<text:s/></text:p>
          </table:table-cell>
          <table:table-cell office:value-type="float" office:value="1278407001" table:style-name="ce21">
            <text:p><text:s/>1,278,407,001<text:s/></text:p>
          </table:table-cell>
          <table:table-cell office:value-type="float" office:value="0.72109385652168101" table:style-name="ce35">
            <text:p><text:s/>0.72<text:s/></text:p>
          </table:table-cell>
          <table:table-cell office:value-type="float" office:value="-87094999" table:style-name="ce40">
            <text:p>-87,094,999<text:s/></text:p>
          </table:table-cell>
          <table:table-cell office:value-type="float" office:value="-6.3782403101570004" table:style-name="ce46">
            <text:p>-6.38</text:p>
          </table:table-cell>
          <table:table-cell table:number-columns-repeated="16373" table:style-name="ce1"/>
        </table:table-row>
        <table:table-row table:style-name="ro1">
          <table:table-cell office:value-type="string" table:number-columns-spanned="2" table:number-rows-spanned="1" table:style-name="ce67">
            <text:p>建設局主管</text:p>
          </table:table-cell>
          <table:covered-table-cell/>
          <table:table-cell office:value-type="float" office:value="13350052000" table:style-name="ce16">
            <text:p><text:s/>13,350,052,000<text:s/></text:p>
          </table:table-cell>
          <table:table-cell office:value-type="float" office:value="12274805783" table:style-name="ce21">
            <text:p><text:s/>12,274,805,783<text:s/></text:p>
          </table:table-cell>
          <table:table-cell office:value-type="float" office:value="8801431312" table:style-name="ce21">
            <text:p><text:s/>8,801,431,312<text:s/></text:p>
          </table:table-cell>
          <table:table-cell office:value-type="float" office:value="723232284" table:style-name="ce21">
            <text:p><text:s/>723,232,284<text:s/></text:p>
          </table:table-cell>
          <table:table-cell office:value-type="float" office:value="2750142187" table:style-name="ce21">
            <text:p><text:s/>2,750,142,187<text:s/></text:p>
          </table:table-cell>
          <table:table-cell office:value-type="float" office:value="12274805783" table:style-name="ce21">
            <text:p><text:s/>12,274,805,783<text:s/></text:p>
          </table:table-cell>
          <table:table-cell office:value-type="float" office:value="6.9236847367031098" table:style-name="ce35">
            <text:p><text:s/>6.92<text:s/></text:p>
          </table:table-cell>
          <table:table-cell office:value-type="float" office:value="-1075246217" table:style-name="ce40">
            <text:p>-1,075,246,217<text:s/></text:p>
          </table:table-cell>
          <table:table-cell office:value-type="float" office:value="-8.0542474066767706" table:style-name="ce46">
            <text:p>-8.05</text:p>
          </table:table-cell>
          <table:table-cell table:number-columns-repeated="16373" table:style-name="ce1"/>
        </table:table-row>
        <table:table-row table:style-name="ro1">
          <table:table-cell office:value-type="string" table:number-columns-spanned="2" table:number-rows-spanned="1" table:style-name="ce67">
            <text:p>交通局主管</text:p>
          </table:table-cell>
          <table:covered-table-cell/>
          <table:table-cell office:value-type="float" office:value="13798068000" table:style-name="ce16">
            <text:p><text:s/>13,798,068,000<text:s/></text:p>
          </table:table-cell>
          <table:table-cell office:value-type="float" office:value="12828694763" table:style-name="ce21">
            <text:p><text:s/>12,828,694,763<text:s/></text:p>
          </table:table-cell>
          <table:table-cell office:value-type="float" office:value="11745853615" table:style-name="ce21">
            <text:p><text:s/>11,745,853,615<text:s/></text:p>
          </table:table-cell>
          <table:table-cell office:value-type="float" office:value="110621868" table:style-name="ce21">
            <text:p><text:s/>110,621,868<text:s/></text:p>
          </table:table-cell>
          <table:table-cell office:value-type="float" office:value="972219280" table:style-name="ce21">
            <text:p><text:s/>972,219,280<text:s/></text:p>
          </table:table-cell>
          <table:table-cell office:value-type="float" office:value="12828694763" table:style-name="ce21">
            <text:p><text:s/>12,828,694,763<text:s/></text:p>
          </table:table-cell>
          <table:table-cell office:value-type="float" office:value="7.2361094499287404" table:style-name="ce35">
            <text:p><text:s/>7.24<text:s/></text:p>
          </table:table-cell>
          <table:table-cell office:value-type="float" office:value="-969373237" table:style-name="ce40">
            <text:p>-969,373,237<text:s/></text:p>
          </table:table-cell>
          <table:table-cell office:value-type="float" office:value="-7.0254273061996804" table:style-name="ce46">
            <text:p>-7.03</text:p>
          </table:table-cell>
          <table:table-cell table:number-columns-repeated="16373" table:style-name="ce1"/>
        </table:table-row>
        <table:table-row table:style-name="ro1">
          <table:table-cell office:value-type="string" table:number-columns-spanned="2" table:number-rows-spanned="1" table:style-name="ce67">
            <text:p>都市發展局主管</text:p>
          </table:table-cell>
          <table:covered-table-cell/>
          <table:table-cell office:value-type="float" office:value="1165092000" table:style-name="ce16">
            <text:p><text:s/>1,165,092,000<text:s/></text:p>
          </table:table-cell>
          <table:table-cell office:value-type="float" office:value="992958992" table:style-name="ce21">
            <text:p><text:s/>992,958,992<text:s/></text:p>
          </table:table-cell>
          <table:table-cell office:value-type="float" office:value="711597753" table:style-name="ce21">
            <text:p><text:s/>711,597,753<text:s/></text:p>
          </table:table-cell>
          <table:table-cell office:value-type="float" office:value="1766070" table:style-name="ce21">
            <text:p><text:s/>1,766,070<text:s/></text:p>
          </table:table-cell>
          <table:table-cell office:value-type="float" office:value="279595169" table:style-name="ce21">
            <text:p><text:s/>279,595,169<text:s/></text:p>
          </table:table-cell>
          <table:table-cell office:value-type="float" office:value="992958992" table:style-name="ce21">
            <text:p><text:s/>992,958,992<text:s/></text:p>
          </table:table-cell>
          <table:table-cell office:value-type="float" office:value="0.56008503422546596" table:style-name="ce35">
            <text:p><text:s/>0.56<text:s/></text:p>
          </table:table-cell>
          <table:table-cell office:value-type="float" office:value="-172133008" table:style-name="ce40">
            <text:p>-172,133,008<text:s/></text:p>
          </table:table-cell>
          <table:table-cell office:value-type="float" office:value="-14.774198775719" table:style-name="ce46">
            <text:p>-14.77</text:p>
          </table:table-cell>
          <table:table-cell table:number-columns-repeated="16373" table:style-name="ce1"/>
        </table:table-row>
        <table:table-row table:style-name="ro1">
          <table:table-cell office:value-type="string" table:number-columns-spanned="2" table:number-rows-spanned="1" table:style-name="ce67">
            <text:p>農業局主管</text:p>
          </table:table-cell>
          <table:covered-table-cell/>
          <table:table-cell office:value-type="float" office:value="2634123000" table:style-name="ce16">
            <text:p><text:s/>2,634,123,000<text:s/></text:p>
          </table:table-cell>
          <table:table-cell office:value-type="float" office:value="2183727036" table:style-name="ce21">
            <text:p><text:s/>2,183,727,036<text:s/></text:p>
          </table:table-cell>
          <table:table-cell office:value-type="float" office:value="2103706409" table:style-name="ce21">
            <text:p><text:s/>2,103,706,409<text:s/></text:p>
          </table:table-cell>
          <table:table-cell office:value-type="float" office:value="21448802" table:style-name="ce21">
            <text:p><text:s/>21,448,802<text:s/></text:p>
          </table:table-cell>
          <table:table-cell office:value-type="float" office:value="58571825" table:style-name="ce21">
            <text:p><text:s/>58,571,825<text:s/></text:p>
          </table:table-cell>
          <table:table-cell office:value-type="float" office:value="2183727036" table:style-name="ce21">
            <text:p><text:s/>2,183,727,036<text:s/></text:p>
          </table:table-cell>
          <table:table-cell office:value-type="float" office:value="1.23174556205352" table:style-name="ce35">
            <text:p><text:s/>1.23<text:s/></text:p>
          </table:table-cell>
          <table:table-cell office:value-type="float" office:value="-450395964" table:style-name="ce40">
            <text:p>-450,395,964<text:s/></text:p>
          </table:table-cell>
          <table:table-cell office:value-type="float" office:value="-17.098516811857301" table:style-name="ce46">
            <text:p>-17.10</text:p>
          </table:table-cell>
          <table:table-cell table:number-columns-repeated="16373"/>
        </table:table-row>
        <table:table-row table:style-name="ro1">
          <table:table-cell office:value-type="string" table:number-columns-spanned="2" table:number-rows-spanned="1" table:style-name="ce67">
            <text:p>觀光旅遊局主管</text:p>
          </table:table-cell>
          <table:covered-table-cell/>
          <table:table-cell office:value-type="float" office:value="843601000" table:style-name="ce16">
            <text:p><text:s/>843,601,000<text:s/></text:p>
          </table:table-cell>
          <table:table-cell office:value-type="float" office:value="815924489" table:style-name="ce21">
            <text:p><text:s/>815,924,489<text:s/></text:p>
          </table:table-cell>
          <table:table-cell office:value-type="float" office:value="710391977" table:style-name="ce21">
            <text:p><text:s/>710,391,977<text:s/></text:p>
          </table:table-cell>
          <table:table-cell office:value-type="float" office:value="9092226" table:style-name="ce21">
            <text:p><text:s/>9,092,226<text:s/></text:p>
          </table:table-cell>
          <table:table-cell office:value-type="float" office:value="96440286" table:style-name="ce21">
            <text:p><text:s/>96,440,286<text:s/></text:p>
          </table:table-cell>
          <table:table-cell office:value-type="float" office:value="815924489" table:style-name="ce21">
            <text:p><text:s/>815,924,489<text:s/></text:p>
          </table:table-cell>
          <table:table-cell office:value-type="float" office:value="0.46022756128780901" table:style-name="ce35">
            <text:p><text:s/>0.46<text:s/></text:p>
          </table:table-cell>
          <table:table-cell office:value-type="float" office:value="-27676511" table:style-name="ce40">
            <text:p>-27,676,511<text:s/></text:p>
          </table:table-cell>
          <table:table-cell office:value-type="float" office:value="-3.28075843911992" table:style-name="ce46">
            <text:p>-3.28</text:p>
          </table:table-cell>
          <table:table-cell table:number-columns-repeated="16373"/>
        </table:table-row>
        <table:table-row table:style-name="ro1">
          <table:table-cell office:value-type="string" table:number-columns-spanned="2" table:number-rows-spanned="1" table:style-name="ce67">
            <text:p>社會局主管</text:p>
          </table:table-cell>
          <table:covered-table-cell/>
          <table:table-cell office:value-type="float" office:value="22327871000" table:style-name="ce16">
            <text:p><text:s/>22,327,871,000<text:s/></text:p>
          </table:table-cell>
          <table:table-cell office:value-type="float" office:value="20289257229" table:style-name="ce21">
            <text:p><text:s/>20,289,257,229<text:s/></text:p>
          </table:table-cell>
          <table:table-cell office:value-type="float" office:value="19756229197" table:style-name="ce21">
            <text:p><text:s/>19,756,229,197<text:s/></text:p>
          </table:table-cell>
          <table:table-cell office:value-type="float" office:value="262069849" table:style-name="ce21">
            <text:p><text:s/>262,069,849<text:s/></text:p>
          </table:table-cell>
          <table:table-cell office:value-type="float" office:value="268031844" table:style-name="ce21">
            <text:p><text:s/>268,031,844<text:s/></text:p>
          </table:table-cell>
          <table:table-cell office:value-type="float" office:value="20286330890" table:style-name="ce21">
            <text:p><text:s/>20,286,330,890<text:s/></text:p>
          </table:table-cell>
          <table:table-cell office:value-type="float" office:value="11.4426380367929" table:style-name="ce35">
            <text:p><text:s/>11.44<text:s/></text:p>
          </table:table-cell>
          <table:table-cell office:value-type="float" office:value="-2041540110" table:style-name="ce40">
            <text:p>-2,041,540,110<text:s/></text:p>
          </table:table-cell>
          <table:table-cell office:value-type="float" office:value="-9.1434606998580392" table:style-name="ce46">
            <text:p>-9.14</text:p>
          </table:table-cell>
          <table:table-cell table:number-columns-repeated="16373"/>
        </table:table-row>
        <table:table-row table:style-name="ro1">
          <table:table-cell office:value-type="string" table:number-columns-spanned="2" table:number-rows-spanned="1" table:style-name="ce67">
            <text:p>勞工局主管</text:p>
          </table:table-cell>
          <table:covered-table-cell/>
          <table:table-cell office:value-type="float" office:value="536586000" table:style-name="ce16">
            <text:p><text:s/>536,586,000<text:s/></text:p>
          </table:table-cell>
          <table:table-cell office:value-type="float" office:value="497283741" table:style-name="ce21">
            <text:p><text:s/>497,283,741<text:s/></text:p>
          </table:table-cell>
          <table:table-cell office:value-type="float" office:value="497283741" table:style-name="ce21">
            <text:p><text:s/>497,283,74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497283741" table:style-name="ce21">
            <text:p><text:s/>497,283,741<text:s/></text:p>
          </table:table-cell>
          <table:table-cell office:value-type="float" office:value="0.28049615678162099" table:style-name="ce35">
            <text:p><text:s/>0.28<text:s/></text:p>
          </table:table-cell>
          <table:table-cell office:value-type="float" office:value="-39302259" table:style-name="ce40">
            <text:p>-39,302,259<text:s/></text:p>
          </table:table-cell>
          <table:table-cell office:value-type="float" office:value="-7.3245032483143397" table:style-name="ce46">
            <text:p>-7.32</text:p>
          </table:table-cell>
          <table:table-cell table:number-columns-repeated="16373"/>
        </table:table-row>
        <table:table-row table:style-name="ro1">
          <table:table-cell office:value-type="string" table:number-columns-spanned="2" table:number-rows-spanned="1" table:style-name="ce67">
            <text:p>警察局主管</text:p>
          </table:table-cell>
          <table:covered-table-cell/>
          <table:table-cell office:value-type="float" office:value="11910833000" table:style-name="ce16">
            <text:p><text:s/>11,910,833,000<text:s/></text:p>
          </table:table-cell>
          <table:table-cell office:value-type="float" office:value="11416357259" table:style-name="ce21">
            <text:p><text:s/>11,416,357,259<text:s/></text:p>
          </table:table-cell>
          <table:table-cell office:value-type="float" office:value="11277275661" table:style-name="ce21">
            <text:p><text:s/>11,277,275,661<text:s/></text:p>
          </table:table-cell>
          <table:table-cell office:value-type="float" office:value="89919321" table:style-name="ce21">
            <text:p><text:s/>89,919,321<text:s/></text:p>
          </table:table-cell>
          <table:table-cell office:value-type="float" office:value="49162277" table:style-name="ce21">
            <text:p><text:s/>49,162,277<text:s/></text:p>
          </table:table-cell>
          <table:table-cell office:value-type="float" office:value="11416357259" table:style-name="ce21">
            <text:p><text:s/>11,416,357,259<text:s/></text:p>
          </table:table-cell>
          <table:table-cell office:value-type="float" office:value="6.4394712144740396" table:style-name="ce35">
            <text:p><text:s/>6.44<text:s/></text:p>
          </table:table-cell>
          <table:table-cell office:value-type="float" office:value="-494475741" table:style-name="ce40">
            <text:p>-494,475,741<text:s/></text:p>
          </table:table-cell>
          <table:table-cell office:value-type="float" office:value="-4.1514790863073996" table:style-name="ce46">
            <text:p>-4.15</text:p>
          </table:table-cell>
          <table:table-cell table:number-columns-repeated="16373"/>
        </table:table-row>
        <table:table-row table:style-name="ro1">
          <table:table-cell office:value-type="string" table:number-columns-spanned="2" table:number-rows-spanned="1" table:style-name="ce67">
            <text:p>消防局主管</text:p>
          </table:table-cell>
          <table:covered-table-cell/>
          <table:table-cell office:value-type="float" office:value="3906364000" table:style-name="ce16">
            <text:p><text:s/>3,906,364,000<text:s/></text:p>
          </table:table-cell>
          <table:table-cell office:value-type="float" office:value="3824600934" table:style-name="ce21">
            <text:p><text:s/>3,824,600,934<text:s/></text:p>
          </table:table-cell>
          <table:table-cell office:value-type="float" office:value="3746943370" table:style-name="ce21">
            <text:p><text:s/>3,746,943,370<text:s/></text:p>
          </table:table-cell>
          <table:table-cell office:value-type="float" office:value="4448281" table:style-name="ce21">
            <text:p><text:s/>4,448,281<text:s/></text:p>
          </table:table-cell>
          <table:table-cell office:value-type="float" office:value="73209283" table:style-name="ce21">
            <text:p><text:s/>73,209,283<text:s/></text:p>
          </table:table-cell>
          <table:table-cell office:value-type="float" office:value="3824600934" table:style-name="ce21">
            <text:p><text:s/>3,824,600,934<text:s/></text:p>
          </table:table-cell>
          <table:table-cell office:value-type="float" office:value="2.1572912499674901" table:style-name="ce35">
            <text:p><text:s/>2.16<text:s/></text:p>
          </table:table-cell>
          <table:table-cell office:value-type="float" office:value="-81763066" table:style-name="ce40">
            <text:p>-81,763,066<text:s/></text:p>
          </table:table-cell>
          <table:table-cell office:value-type="float" office:value="-2.09307340534574" table:style-name="ce46">
            <text:p>-2.09</text:p>
          </table:table-cell>
          <table:table-cell table:number-columns-repeated="16373"/>
        </table:table-row>
        <table:table-row table:style-name="ro1">
          <table:table-cell office:value-type="string" table:number-columns-spanned="2" table:number-rows-spanned="1" table:style-name="ce67">
            <text:p>衛生局主管</text:p>
          </table:table-cell>
          <table:covered-table-cell/>
          <table:table-cell office:value-type="float" office:value="11802890000" table:style-name="ce16">
            <text:p><text:s/>11,802,890,000<text:s/></text:p>
          </table:table-cell>
          <table:table-cell office:value-type="float" office:value="11378677759" table:style-name="ce21">
            <text:p><text:s/>11,378,677,759<text:s/></text:p>
          </table:table-cell>
          <table:table-cell office:value-type="float" office:value="10951024301" table:style-name="ce21">
            <text:p><text:s/>10,951,024,301<text:s/></text:p>
          </table:table-cell>
          <table:table-cell office:value-type="float" office:value="35206694" table:style-name="ce21">
            <text:p><text:s/>35,206,694<text:s/></text:p>
          </table:table-cell>
          <table:table-cell office:value-type="float" office:value="387120829" table:style-name="ce21">
            <text:p><text:s/>387,120,829<text:s/></text:p>
          </table:table-cell>
          <table:table-cell office:value-type="float" office:value="11373351824" table:style-name="ce21">
            <text:p><text:s/>11,373,351,824<text:s/></text:p>
          </table:table-cell>
          <table:table-cell office:value-type="float" office:value="6.4152137167043302" table:style-name="ce35">
            <text:p><text:s/>6.42<text:s/></text:p>
          </table:table-cell>
          <table:table-cell office:value-type="float" office:value="-429538176" table:style-name="ce40">
            <text:p>-429,538,176<text:s/></text:p>
          </table:table-cell>
          <table:table-cell office:value-type="float" office:value="-3.6392627229432799" table:style-name="ce46">
            <text:p>-3.64</text:p>
          </table:table-cell>
          <table:table-cell table:number-columns-repeated="16373"/>
        </table:table-row>
        <table:table-row table:style-name="ro1">
          <table:table-cell office:value-type="string" table:number-columns-spanned="2" table:number-rows-spanned="1" table:style-name="ce67">
            <text:p>環境保護局主管</text:p>
          </table:table-cell>
          <table:covered-table-cell/>
          <table:table-cell office:value-type="float" office:value="7003752000" table:style-name="ce16">
            <text:p><text:s/>7,003,752,000<text:s/></text:p>
          </table:table-cell>
          <table:table-cell office:value-type="float" office:value="6420672676" table:style-name="ce21">
            <text:p><text:s/>6,420,672,676<text:s/></text:p>
          </table:table-cell>
          <table:table-cell office:value-type="float" office:value="6019084208" table:style-name="ce21">
            <text:p><text:s/>6,019,084,208<text:s/></text:p>
          </table:table-cell>
          <table:table-cell office:value-type="float" office:value="1650000" table:style-name="ce21">
            <text:p><text:s/>1,650,000<text:s/></text:p>
          </table:table-cell>
          <table:table-cell office:value-type="float" office:value="399938468" table:style-name="ce21">
            <text:p><text:s/>399,938,468<text:s/></text:p>
          </table:table-cell>
          <table:table-cell office:value-type="float" office:value="6420672676" table:style-name="ce21">
            <text:p><text:s/>6,420,672,676<text:s/></text:p>
          </table:table-cell>
          <table:table-cell office:value-type="float" office:value="3.6216225488272502" table:style-name="ce35">
            <text:p><text:s/>3.62<text:s/></text:p>
          </table:table-cell>
          <table:table-cell office:value-type="float" office:value="-583079324" table:style-name="ce40">
            <text:p>-583,079,324<text:s/></text:p>
          </table:table-cell>
          <table:table-cell office:value-type="float" office:value="-8.3252422986993295" table:style-name="ce46">
            <text:p>-8.33</text:p>
          </table:table-cell>
          <table:table-cell table:number-columns-repeated="16373"/>
        </table:table-row>
        <table:table-row table:style-name="ro1">
          <table:table-cell office:value-type="string" table:number-columns-spanned="2" table:number-rows-spanned="1" table:style-name="ce67">
            <text:p>文化局主管</text:p>
          </table:table-cell>
          <table:covered-table-cell/>
          <table:table-cell office:value-type="float" office:value="2459485000" table:style-name="ce16">
            <text:p><text:s/>2,459,485,000<text:s/></text:p>
          </table:table-cell>
          <table:table-cell office:value-type="float" office:value="2351059591" table:style-name="ce21">
            <text:p><text:s/>2,351,059,591<text:s/></text:p>
          </table:table-cell>
          <table:table-cell office:value-type="float" office:value="1853376969" table:style-name="ce21">
            <text:p><text:s/>1,853,376,969<text:s/></text:p>
          </table:table-cell>
          <table:table-cell office:value-type="float" office:value="1549624" table:style-name="ce21">
            <text:p><text:s/>1,549,624<text:s/></text:p>
          </table:table-cell>
          <table:table-cell office:value-type="float" office:value="496132998" table:style-name="ce21">
            <text:p><text:s/>496,132,998<text:s/></text:p>
          </table:table-cell>
          <table:table-cell office:value-type="float" office:value="2351059591" table:style-name="ce21">
            <text:p><text:s/>2,351,059,591<text:s/></text:p>
          </table:table-cell>
          <table:table-cell office:value-type="float" office:value="1.3261305875674501" table:style-name="ce35">
            <text:p><text:s/>1.33<text:s/></text:p>
          </table:table-cell>
          <table:table-cell office:value-type="float" office:value="-108425409" table:style-name="ce40">
            <text:p>-108,425,409<text:s/></text:p>
          </table:table-cell>
          <table:table-cell office:value-type="float" office:value="-4.4084598604992502" table:style-name="ce46">
            <text:p>-4.41</text:p>
          </table:table-cell>
          <table:table-cell table:number-columns-repeated="16373"/>
        </table:table-row>
        <table:table-row table:style-name="ro1">
          <table:table-cell office:value-type="string" table:number-columns-spanned="2" table:number-rows-spanned="1" table:style-name="ce67">
            <text:p>地政局主管</text:p>
          </table:table-cell>
          <table:covered-table-cell/>
          <table:table-cell office:value-type="float" office:value="1543537000" table:style-name="ce16">
            <text:p><text:s/>1,543,537,000<text:s/></text:p>
          </table:table-cell>
          <table:table-cell office:value-type="float" office:value="1490031192" table:style-name="ce21">
            <text:p><text:s/>1,490,031,192<text:s/></text:p>
          </table:table-cell>
          <table:table-cell office:value-type="float" office:value="1435222892" table:style-name="ce21">
            <text:p><text:s/>1,435,222,892<text:s/></text:p>
          </table:table-cell>
          <table:table-cell office:value-type="float" office:value="7119955" table:style-name="ce21">
            <text:p><text:s/>7,119,955<text:s/></text:p>
          </table:table-cell>
          <table:table-cell office:value-type="float" office:value="47688345" table:style-name="ce21">
            <text:p><text:s/>47,688,345<text:s/></text:p>
          </table:table-cell>
          <table:table-cell office:value-type="float" office:value="1490031192" table:style-name="ce21">
            <text:p><text:s/>1,490,031,192<text:s/></text:p>
          </table:table-cell>
          <table:table-cell office:value-type="float" office:value="0.840461869918121" table:style-name="ce35">
            <text:p><text:s/>0.84<text:s/></text:p>
          </table:table-cell>
          <table:table-cell office:value-type="float" office:value="-53505808" table:style-name="ce40">
            <text:p>-53,505,808<text:s/></text:p>
          </table:table-cell>
          <table:table-cell office:value-type="float" office:value="-3.4664415559847299" table:style-name="ce46">
            <text:p>-3.47</text:p>
          </table:table-cell>
          <table:table-cell table:number-columns-repeated="16373"/>
        </table:table-row>
        <table:table-row table:style-name="ro1">
          <table:table-cell office:value-type="string" table:number-columns-spanned="2" table:number-rows-spanned="1" table:style-name="ce67">
            <text:p>法制局主管</text:p>
          </table:table-cell>
          <table:covered-table-cell/>
          <table:table-cell office:value-type="float" office:value="166300000" table:style-name="ce16">
            <text:p><text:s/>166,300,000<text:s/></text:p>
          </table:table-cell>
          <table:table-cell office:value-type="float" office:value="152366895" table:style-name="ce21">
            <text:p><text:s/>152,366,895<text:s/></text:p>
          </table:table-cell>
          <table:table-cell office:value-type="float" office:value="152366895" table:style-name="ce21">
            <text:p><text:s/>152,366,895<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52366895" table:style-name="ce21">
            <text:p><text:s/>152,366,895<text:s/></text:p>
          </table:table-cell>
          <table:table-cell office:value-type="float" office:value="8.59435468014806E-2" table:style-name="ce35">
            <text:p><text:s/>0.09<text:s/></text:p>
          </table:table-cell>
          <table:table-cell office:value-type="float" office:value="-13933105" table:style-name="ce40">
            <text:p>-13,933,105<text:s/></text:p>
          </table:table-cell>
          <table:table-cell office:value-type="float" office:value="-8.3782952495490104" table:style-name="ce46">
            <text:p>-8.38</text:p>
          </table:table-cell>
          <table:table-cell table:number-columns-repeated="16373"/>
        </table:table-row>
        <table:table-row table:style-name="ro1">
          <table:table-cell office:value-type="string" table:number-columns-spanned="2" table:number-rows-spanned="1" table:style-name="ce67">
            <text:p>新聞局主管</text:p>
          </table:table-cell>
          <table:covered-table-cell/>
          <table:table-cell office:value-type="float" office:value="314967000" table:style-name="ce16">
            <text:p><text:s/>314,967,000<text:s/></text:p>
          </table:table-cell>
          <table:table-cell office:value-type="float" office:value="300089833" table:style-name="ce21">
            <text:p><text:s/>300,089,833<text:s/></text:p>
          </table:table-cell>
          <table:table-cell office:value-type="float" office:value="281551208" table:style-name="ce21">
            <text:p><text:s/>281,551,208<text:s/></text:p>
          </table:table-cell>
          <table:table-cell office:value-type="float" office:value="0" table:style-name="ce21">
            <text:p><text:s/>-<text:s/></text:p>
          </table:table-cell>
          <table:table-cell office:value-type="float" office:value="18538625" table:style-name="ce21">
            <text:p><text:s/>18,538,625<text:s/></text:p>
          </table:table-cell>
          <table:table-cell office:value-type="float" office:value="300089833" table:style-name="ce21">
            <text:p><text:s/>300,089,833<text:s/></text:p>
          </table:table-cell>
          <table:table-cell office:value-type="float" office:value="0.16926763918818399" table:style-name="ce35">
            <text:p><text:s/>0.17<text:s/></text:p>
          </table:table-cell>
          <table:table-cell office:value-type="float" office:value="-14877167" table:style-name="ce40">
            <text:p>-14,877,167<text:s/></text:p>
          </table:table-cell>
          <table:table-cell office:value-type="float" office:value="-4.7234049916340402" table:style-name="ce46">
            <text:p>-4.72</text:p>
          </table:table-cell>
          <table:table-cell table:number-columns-repeated="16373"/>
        </table:table-row>
        <table:table-row table:style-name="ro1">
          <table:table-cell office:value-type="string" table:number-columns-spanned="2" table:number-rows-spanned="1" table:style-name="ce67">
            <text:p>地方稅務局主管</text:p>
          </table:table-cell>
          <table:covered-table-cell/>
          <table:table-cell office:value-type="float" office:value="957152000" table:style-name="ce16">
            <text:p><text:s/>957,152,000<text:s/></text:p>
          </table:table-cell>
          <table:table-cell office:value-type="float" office:value="931753136" table:style-name="ce21">
            <text:p><text:s/>931,753,136<text:s/></text:p>
          </table:table-cell>
          <table:table-cell office:value-type="float" office:value="931753136" table:style-name="ce21">
            <text:p><text:s/>931,753,136<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931753136" table:style-name="ce21">
            <text:p><text:s/>931,753,136<text:s/></text:p>
          </table:table-cell>
          <table:table-cell office:value-type="float" office:value="0.52556146957803596" table:style-name="ce35">
            <text:p><text:s/>0.53<text:s/></text:p>
          </table:table-cell>
          <table:table-cell office:value-type="float" office:value="-25398864" table:style-name="ce40">
            <text:p>-25,398,864<text:s/></text:p>
          </table:table-cell>
          <table:table-cell office:value-type="float" office:value="-2.6535873090167499" table:style-name="ce46">
            <text:p>-2.65</text:p>
          </table:table-cell>
          <table:table-cell table:number-columns-repeated="16373"/>
        </table:table-row>
        <table:table-row table:style-name="ro1">
          <table:table-cell office:value-type="string" table:number-columns-spanned="2" table:number-rows-spanned="1" table:style-name="ce67">
            <text:p>水利局主管</text:p>
          </table:table-cell>
          <table:covered-table-cell/>
          <table:table-cell office:value-type="float" office:value="4998582000" table:style-name="ce16">
            <text:p><text:s/>4,998,582,000<text:s/></text:p>
          </table:table-cell>
          <table:table-cell office:value-type="float" office:value="4837200554" table:style-name="ce21">
            <text:p><text:s/>4,837,200,554<text:s/></text:p>
          </table:table-cell>
          <table:table-cell office:value-type="float" office:value="4014955508" table:style-name="ce21">
            <text:p><text:s/>4,014,955,508<text:s/></text:p>
          </table:table-cell>
          <table:table-cell office:value-type="float" office:value="87665093" table:style-name="ce21">
            <text:p><text:s/>87,665,093<text:s/></text:p>
          </table:table-cell>
          <table:table-cell office:value-type="float" office:value="734579953" table:style-name="ce21">
            <text:p><text:s/>734,579,953<text:s/></text:p>
          </table:table-cell>
          <table:table-cell office:value-type="float" office:value="4837200554" table:style-name="ce21">
            <text:p><text:s/>4,837,200,554<text:s/></text:p>
          </table:table-cell>
          <table:table-cell office:value-type="float" office:value="2.7284547092781999" table:style-name="ce35">
            <text:p><text:s/>2.73<text:s/></text:p>
          </table:table-cell>
          <table:table-cell office:value-type="float" office:value="-161381446" table:style-name="ce40">
            <text:p>-161,381,446<text:s/></text:p>
          </table:table-cell>
          <table:table-cell office:value-type="float" office:value="-3.2285445352301898" table:style-name="ce46">
            <text:p>-3.23</text:p>
          </table:table-cell>
          <table:table-cell table:number-columns-repeated="16373"/>
        </table:table-row>
        <table:table-row table:style-name="ro1">
          <table:table-cell office:value-type="string" table:number-columns-spanned="2" table:number-rows-spanned="1" table:style-name="ce67">
            <text:p>運動局主管</text:p>
          </table:table-cell>
          <table:covered-table-cell/>
          <table:table-cell office:value-type="float" office:value="1914065000" table:style-name="ce16">
            <text:p><text:s/>1,914,065,000<text:s/></text:p>
          </table:table-cell>
          <table:table-cell office:value-type="float" office:value="1814325709" table:style-name="ce21">
            <text:p><text:s/>1,814,325,709<text:s/></text:p>
          </table:table-cell>
          <table:table-cell office:value-type="float" office:value="1456547464" table:style-name="ce21">
            <text:p><text:s/>1,456,547,464<text:s/></text:p>
          </table:table-cell>
          <table:table-cell office:value-type="float" office:value="29317214" table:style-name="ce21">
            <text:p><text:s/>29,317,214<text:s/></text:p>
          </table:table-cell>
          <table:table-cell office:value-type="float" office:value="328461031" table:style-name="ce21">
            <text:p><text:s/>328,461,031<text:s/></text:p>
          </table:table-cell>
          <table:table-cell office:value-type="float" office:value="1814325709" table:style-name="ce21">
            <text:p><text:s/>1,814,325,709<text:s/></text:p>
          </table:table-cell>
          <table:table-cell office:value-type="float" office:value="1.0233823199230501" table:style-name="ce35">
            <text:p><text:s/>1.02<text:s/></text:p>
          </table:table-cell>
          <table:table-cell office:value-type="float" office:value="-99739291" table:style-name="ce40">
            <text:p>-99,739,291<text:s/></text:p>
          </table:table-cell>
          <table:table-cell office:value-type="float" office:value="-5.21086227479213" table:style-name="ce46">
            <text:p>-5.21</text:p>
          </table:table-cell>
          <table:table-cell table:number-columns-repeated="16373"/>
        </table:table-row>
        <table:table-row table:style-name="ro1">
          <table:table-cell office:value-type="string" table:number-columns-spanned="2" table:number-rows-spanned="1" table:style-name="ce67">
            <text:p>數位發展局主管</text:p>
          </table:table-cell>
          <table:covered-table-cell/>
          <table:table-cell office:value-type="float" office:value="347357000" table:style-name="ce16">
            <text:p><text:s/>347,357,000<text:s/></text:p>
          </table:table-cell>
          <table:table-cell office:value-type="float" office:value="313784409" table:style-name="ce21">
            <text:p><text:s/>313,784,409<text:s/></text:p>
          </table:table-cell>
          <table:table-cell office:value-type="float" office:value="298699826" table:style-name="ce21">
            <text:p><text:s/>298,699,826<text:s/></text:p>
          </table:table-cell>
          <table:table-cell office:value-type="float" office:value="0" table:style-name="ce21">
            <text:p><text:s/>-<text:s/></text:p>
          </table:table-cell>
          <table:table-cell office:value-type="float" office:value="15084583" table:style-name="ce21">
            <text:p><text:s/>15,084,583<text:s/></text:p>
          </table:table-cell>
          <table:table-cell office:value-type="float" office:value="313784409" table:style-name="ce21">
            <text:p><text:s/>313,784,409<text:s/></text:p>
          </table:table-cell>
          <table:table-cell office:value-type="float" office:value="0.176992154630876" table:style-name="ce35">
            <text:p><text:s/>0.18<text:s/></text:p>
          </table:table-cell>
          <table:table-cell office:value-type="float" office:value="-33572591" table:style-name="ce40">
            <text:p>-33,572,591<text:s/></text:p>
          </table:table-cell>
          <table:table-cell office:value-type="float" office:value="-9.6651545815976103" table:style-name="ce46">
            <text:p>-9.67</text:p>
          </table:table-cell>
          <table:table-cell table:number-columns-repeated="16373"/>
        </table:table-row>
        <table:table-row table:style-name="ro1">
          <table:table-cell office:value-type="string" table:number-columns-spanned="2" table:number-rows-spanned="1" table:style-name="ce67">
            <text:p>統籌支撥科目主管</text:p>
          </table:table-cell>
          <table:covered-table-cell/>
          <table:table-cell office:value-type="float" office:value="6174550000" table:style-name="ce16">
            <text:p><text:s/>6,174,550,000<text:s/></text:p>
          </table:table-cell>
          <table:table-cell office:value-type="float" office:value="3757635992" table:style-name="ce21">
            <text:p><text:s/>3,757,635,992<text:s/></text:p>
          </table:table-cell>
          <table:table-cell office:value-type="float" office:value="3185129731" table:style-name="ce21">
            <text:p><text:s/>3,185,129,731<text:s/></text:p>
          </table:table-cell>
          <table:table-cell office:value-type="float" office:value="29206424" table:style-name="ce21">
            <text:p><text:s/>29,206,424<text:s/></text:p>
          </table:table-cell>
          <table:table-cell office:value-type="float" office:value="543299837" table:style-name="ce21">
            <text:p><text:s/>543,299,837<text:s/></text:p>
          </table:table-cell>
          <table:table-cell office:value-type="float" office:value="3757635992" table:style-name="ce21">
            <text:p><text:s/>3,757,635,992<text:s/></text:p>
          </table:table-cell>
          <table:table-cell office:value-type="float" office:value="2.1195192350764902" table:style-name="ce35">
            <text:p><text:s/>2.12<text:s/></text:p>
          </table:table-cell>
          <table:table-cell office:value-type="float" office:value="-2416914008" table:style-name="ce40">
            <text:p>-2,416,914,008<text:s/></text:p>
          </table:table-cell>
          <table:table-cell office:value-type="float" office:value="-39.143160359864297" table:style-name="ce46">
            <text:p>-39.14</text:p>
          </table:table-cell>
          <table:table-cell table:number-columns-repeated="16373"/>
        </table:table-row>
        <table:table-row table:style-name="ro4">
          <table:table-cell office:value-type="string" table:number-columns-spanned="2" table:number-rows-spanned="1" table:style-name="ce66">
            <text:p>第二預備金主管</text:p>
          </table:table-cell>
          <table:covered-table-cell/>
          <table:table-cell office:value-type="float" office:value="65267000" table:style-name="ce17">
            <text:p><text:s/>65,267,000<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36">
            <text:p><text:s/>-<text:s/></text:p>
          </table:table-cell>
          <table:table-cell office:value-type="float" office:value="-65267000" table:style-name="ce41">
            <text:p>-65,267,000<text:s/></text:p>
          </table:table-cell>
          <table:table-cell office:value-type="float" office:value="-100" table:style-name="ce47">
            <text:p>-100.00</text:p>
          </table:table-cell>
          <table:table-cell table:number-columns-repeated="16373"/>
        </table:table-row>
        <table:table-row table:style-name="ro1">
          <table:table-cell table:style-name="ce4"/>
          <table:table-cell table:number-columns-repeated="6" table:style-name="ce12"/>
          <table:table-cell table:style-name="ce29"/>
          <table:table-cell office:value-type="string" table:number-columns-spanned="3" table:number-rows-spanned="1" table:style-name="ce54">
            <text:p>中華民國115年8月19日編製</text:p>
          </table:table-cell>
          <table:covered-table-cell table:number-columns-repeated="2"/>
          <table:table-cell table:number-columns-repeated="16373"/>
        </table:table-row>
        <table:table-row table:number-rows-repeated="2" table:style-name="ro1">
          <table:table-cell table:style-name="ce5"/>
          <table:table-cell table:number-columns-repeated="6" table:style-name="ce13"/>
          <table:table-cell table:style-name="ce30"/>
          <table:table-cell table:number-columns-repeated="2" table:style-name="ce37"/>
          <table:table-cell table:style-name="ce48"/>
          <table:table-cell table:number-columns-repeated="16373"/>
        </table:table-row>
        <table:table-row table:style-name="ro1">
          <table:table-cell office:value-type="string" table:number-columns-spanned="1" table:number-rows-spanned="2" table:style-name="ce60">
            <text:p>填表</text:p>
          </table:table-cell>
          <table:table-cell table:number-columns-repeated="2" table:style-name="ce14"/>
          <table:table-cell office:value-type="string" table:number-columns-spanned="1" table:number-rows-spanned="2" table:style-name="ce60">
            <text:p>審核</text:p>
          </table:table-cell>
          <table:table-cell table:style-name="ce6"/>
          <table:table-cell table:number-columns-spanned="1" table:number-rows-spanned="2" table:style-name="ce64"/>
          <table:table-cell office:value-type="string" table:style-name="ce25">
            <text:p>業務主管人員</text:p>
          </table:table-cell>
          <table:table-cell table:number-columns-spanned="1" table:number-rows-spanned="2" table:style-name="ce61"/>
          <table:table-cell office:value-type="string" table:number-columns-spanned="1" table:number-rows-spanned="2" table:style-name="ce60">
            <text:p>機關首長</text:p>
          </table:table-cell>
          <table:table-cell table:style-name="ce6"/>
          <table:table-cell table:style-name="ce8"/>
          <table:table-cell table:number-columns-repeated="16373"/>
        </table:table-row>
        <table:table-row table:style-name="ro1">
          <table:covered-table-cell/>
          <table:table-cell table:number-columns-repeated="2" table:style-name="ce14"/>
          <table:covered-table-cell/>
          <table:table-cell table:style-name="ce7"/>
          <table:covered-table-cell/>
          <table:table-cell office:value-type="string" table:style-name="ce25">
            <text:p>主辦統計人員</text:p>
          </table:table-cell>
          <table:covered-table-cell/>
          <table:covered-table-cell/>
          <table:table-cell table:style-name="ce7"/>
          <table:table-cell table:style-name="ce49"/>
          <table:table-cell table:number-columns-repeated="16373"/>
        </table:table-row>
        <table:table-row table:number-rows-repeated="2" table:style-name="ro1">
          <table:table-cell table:style-name="ce7"/>
          <table:table-cell table:number-columns-repeated="2" table:style-name="ce14"/>
          <table:table-cell table:number-columns-repeated="3" table:style-name="ce7"/>
          <table:table-cell table:style-name="ce26"/>
          <table:table-cell table:style-name="ce30"/>
          <table:table-cell table:number-columns-repeated="2" table:style-name="ce7"/>
          <table:table-cell table:style-name="ce49"/>
          <table:table-cell table:number-columns-repeated="16373"/>
        </table:table-row>
        <table:table-row table:style-name="ro1">
          <table:table-cell office:value-type="string" table:number-columns-spanned="6" table:number-rows-spanned="1" table:style-name="ce69">
            <text:p>資料來源：由本處第五科根據審計部臺中市審計處編製之臺中市總決算審核報告編報。</text:p>
          </table:table-cell>
          <table:covered-table-cell table:number-columns-repeated="5"/>
          <table:table-cell table:style-name="ce27"/>
          <table:table-cell table:style-name="ce31"/>
          <table:table-cell table:number-columns-repeated="3" table:style-name="ce38"/>
          <table:table-cell table:number-columns-repeated="16373"/>
        </table:table-row>
        <table:table-row table:style-name="ro1">
          <table:table-cell office:value-type="string" table:number-columns-spanned="7" table:number-rows-spanned="1" table:style-name="ce69">
            <text:p>填表說明：本表編製1份，並依統計法規定永久保存，資料透過網際網路上傳至「臺中市公務統計行政管理系統」。</text:p>
          </table:table-cell>
          <table:covered-table-cell table:number-columns-repeated="6"/>
          <table:table-cell table:number-columns-spanned="4" table:number-rows-spanned="1" table:style-name="ce61"/>
          <table:covered-table-cell table:number-columns-repeated="3"/>
          <table:table-cell table:number-columns-repeated="16373"/>
        </table:table-row>
        <table:table-row table:style-name="ro1">
          <table:table-cell table:number-columns-repeated="7" table:style-name="ce8"/>
          <table:table-cell table:style-name="ce31"/>
          <table:table-cell table:number-columns-repeated="3" table:style-name="ce8"/>
          <table:table-cell table:number-columns-repeated="16373"/>
        </table:table-row>
        <table:table-row table:number-rows-repeated="54" table:style-name="ro5">
          <table:table-cell table:style-name="ce9"/>
          <table:table-cell table:number-columns-repeated="10" table:style-name="ce8"/>
          <table:table-cell table:number-columns-repeated="16373"/>
        </table:table-row>
        <table:table-row table:number-rows-repeated="102" table:style-name="ro6">
          <table:table-cell table:number-columns-repeated="11" table:style-name="ce8"/>
          <table:table-cell table:number-columns-repeated="16373"/>
        </table:table-row>
        <table:table-row table:number-rows-repeated="104837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
      <number:number number:decimal-places="2" number:min-integer-digits="1" number:grouping="true"/>
    </number:number-style>
    <number:text-style style:name="N30">
      <number:text-content/>
    </number:text-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number:text>
      <number:number number:decimal-places="2" number:min-integer-digits="1" number:grouping="true"/>
      <number:text> </number:text>
    </number:number-style>
    <number:text-style style:name="N50P2">
      <number:text> - </number:text>
    </number:text-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
      <number:number number:decimal-places="0" number:min-integer-digits="1" number:grouping="true">
        <number:embedded-text number:position="0"> </number:embedded-text>
      </number:number>
    </number:number-style>
    <number:number-style style:name="N52P0">
      <number:number number:decimal-places="0" number:min-integer-digits="1">
        <number:embedded-text number:position="0"> </number:embedded-text>
      </number:number>
    </number:number-style>
    <number:number-style style:name="N52">
      <style:text-properties fo:color="#FF0000"/>
      <number:text>(</number:text>
      <number:number number:decimal-places="0" number:min-integer-digits="1">
        <number:embedded-text number:position="0">)</number:embedded-text>
      </number:number>
      <style:map style:condition="value()&gt;=0" style:apply-style-name="N52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8-21T06:10:17Z</meta:creation-date>
    <dc:date>2026-08-21T06:10:17Z</dc:date>
  </office:meta>
</office:document-meta>
</file>