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style:vertical-align="automatic" style:repeat-content="false"/>
      <style:paragraph-properties fo:text-align="center"/>
      <style:text-properties fo:color="#000000" style:font-name="Times New Roman" style:font-name-asian="Times New Roman" style:font-name-complex="Times New Roman" fo:font-size="13pt" style:font-size-asian="13pt" style:font-size-complex="13pt"/>
    </style:style>
    <style:style style:name="ce8"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9"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33">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13" style:family="table-cell" style:parent-style-name="Default" style:data-style-name="N33">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14" style:family="table-cell" style:parent-style-name="Default" style:data-style-name="N33">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15" style:family="table-cell" style:parent-style-name="Default" style:data-style-name="N48">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style>
    <style:style style:name="ce16" style:family="table-cell" style:parent-style-name="Default" style:data-style-name="N33">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17" style:family="table-cell" style:parent-style-name="Default" style:data-style-name="N33">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18" style:family="table-cell" style:parent-style-name="Default" style:data-style-name="N33">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19"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9">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ext-properties fo:color="#000000" style:font-name="Times New Roman" style:font-name-asian="Times New Roman" style:font-name-complex="Times New Roman" fo:font-size="13pt" style:font-size-asian="13pt" style:font-size-complex="13pt"/>
    </style:style>
    <style:style style:name="ce23" style:family="table-cell" style:parent-style-name="Default" style:data-style-name="N49">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49">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48">
      <style:table-cell-properties style:vertical-align="middle"/>
      <style:text-properties fo:color="#000000" style:font-name="Times New Roman" style:font-name-asian="Times New Roman" style:font-name-complex="Times New Roman" fo:font-size="13pt" style:font-size-asian="13pt" style:font-size-complex="13pt"/>
    </style:style>
    <style:style style:name="ce26" style:family="table-cell" style:parent-style-name="Default" style:data-style-name="N48">
      <style:table-cell-properties fo:border-top="none" fo:border-bottom="none" fo:border-left="none" fo:border-right="thin solid #000000"/>
      <style:text-properties fo:color="#000000" style:font-name="Times New Roman" style:font-name-asian="Times New Roman" style:font-name-complex="Times New Roman" fo:font-size="13pt" style:font-size-asian="13pt" style:font-size-complex="13pt"/>
    </style:style>
    <style:style style:name="ce27"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5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30" style:family="table-cell" style:parent-style-name="Default" style:data-style-name="N50">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31" style:family="table-cell" style:parent-style-name="Default" style:data-style-name="N5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32"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33" style:family="table-cell" style:parent-style-name="Default" style:data-style-name="N49">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51">
      <style:table-cell-properties fo:border-top="thin solid #000000" fo:border-bottom="none" fo:border-left="none" fo:border-right="none" style:vertical-align="middle" fo:wrap-option="wrap"/>
      <style:text-properties fo:color="#000000" style:font-name="Times New Roman" style:font-name-asian="Times New Roman" style:font-name-complex="Times New Roman" fo:font-size="12pt" style:font-size-asian="12pt" style:font-size-complex="12pt"/>
    </style:style>
    <style:style style:name="ce36" style:family="table-cell" style:parent-style-name="Default" style:data-style-name="N51">
      <style:table-cell-properties style:vertical-align="middle" fo:wrap-option="wrap"/>
      <style:text-properties fo:color="#000000" style:font-name="Times New Roman" style:font-name-asian="Times New Roman" style:font-name-complex="Times New Roman" fo:font-size="12pt" style:font-size-asian="12pt" style:font-size-complex="12pt"/>
    </style:style>
    <style:style style:name="ce37" style:family="table-cell" style:parent-style-name="Default" style:data-style-name="N51">
      <style:table-cell-properties style:vertical-align="middle" fo:wrap-option="wrap"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8" style:family="table-cell" style:parent-style-name="Default" style:data-style-name="N51">
      <style:table-cell-properties fo:border-top="none" fo:border-bottom="thin solid #000000" fo:border-left="none" fo:border-right="none" style:vertical-align="middle" fo:wrap-option="wrap"/>
      <style:text-properties fo:color="#000000" style:font-name="Times New Roman" style:font-name-asian="Times New Roman" style:font-name-complex="Times New Roman" fo:font-size="12pt" style:font-size-asian="12pt" style:font-size-complex="12pt"/>
    </style:style>
    <style:style style:name="ce39" style:family="table-cell" style:parent-style-name="Default" style:data-style-name="N48">
      <style:table-cell-properties fo:border-top="none" fo:border-bottom="none" fo:border-left="thin solid #000000" fo:border-right="none"/>
      <style:text-properties fo:color="#000000" style:font-name="Times New Roman" style:font-name-asian="Times New Roman" style:font-name-complex="Times New Roman" fo:font-size="13pt" style:font-size-asian="13pt" style:font-size-complex="13pt"/>
    </style:style>
    <style:style style:name="ce40"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52">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3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6" style:family="table-cell" style:parent-style-name="Default" style:data-style-name="N3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7"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8"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48">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2.06375cm"/>
    </style:style>
    <style:style style:name="co3" style:family="table-column">
      <style:table-column-properties fo:break-before="auto" style:column-width="3.730625cm"/>
    </style:style>
    <style:style style:name="co4" style:family="table-column">
      <style:table-column-properties fo:break-before="auto" style:column-width="3.22791666666667cm"/>
    </style:style>
    <style:style style:name="co5" style:family="table-column">
      <style:table-column-properties fo:break-before="auto" style:column-width="3.38666666666667cm"/>
    </style:style>
    <style:style style:name="co6" style:family="table-column">
      <style:table-column-properties fo:break-before="auto" style:column-width="4.47145833333333cm"/>
    </style:style>
    <style:style style:name="co7" style:family="table-column">
      <style:table-column-properties fo:break-before="auto" style:column-width="1.71979166666667cm"/>
    </style:style>
    <style:style style:name="ro1" style:family="table-row">
      <style:table-row-properties style:row-height="27.6pt" style:use-optimal-row-height="false" fo:break-before="auto"/>
    </style:style>
    <style:style style:name="ro2" style:family="table-row">
      <style:table-row-properties style:row-height="41.25pt" style:use-optimal-row-height="false" fo:break-before="auto"/>
    </style:style>
    <style:style style:name="ro3" style:family="table-row">
      <style:table-row-properties style:row-height="33.4pt" style:use-optimal-row-height="false" fo:break-before="auto"/>
    </style:style>
    <style:style style:name="ro4" style:family="table-row">
      <style:table-row-properties style:row-height="26.85pt" style:use-optimal-row-height="false" fo:break-before="auto"/>
    </style:style>
    <style:style style:name="ro5" style:family="table-row">
      <style:table-row-properties style:row-height="30.95pt" style:use-optimal-row-height="false" fo:break-before="auto"/>
    </style:style>
    <style:style style:name="ro6" style:family="table-row">
      <style:table-row-properties style:row-height="27.4pt" style:use-optimal-row-height="false" fo:break-before="auto"/>
    </style:style>
    <style:style style:name="ro7" style:family="table-row">
      <style:table-row-properties style:row-height="21.7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2" table:default-cell-style-name="ce1"/>
        <table:table-column table:style-name="co3" table:default-cell-style-name="ce1"/>
        <table:table-column table:style-name="co5" table:default-cell-style-name="ce1"/>
        <table:table-column table:style-name="co6" table:default-cell-style-name="ce1"/>
        <table:table-column table:style-name="co7" table:number-columns-repeated="16374" table:default-cell-style-name="ce1"/>
        <table:table-row table:style-name="ro1">
          <table:table-cell office:value-type="string" table:style-name="ce2">
            <text:p>公 開 類</text:p>
          </table:table-cell>
          <table:table-cell table:style-name="ce8"/>
          <table:table-cell table:number-columns-repeated="5" table:style-name="ce10"/>
          <table:table-cell table:style-name="ce26"/>
          <table:table-cell office:value-type="string" table:style-name="ce2">
            <text:p>編製機關</text:p>
          </table:table-cell>
          <table:table-cell office:value-type="string" table:style-name="ce2">
            <text:p>臺中市政府主計處</text:p>
          </table:table-cell>
          <table:table-cell table:style-name="ce39"/>
          <table:table-cell table:number-columns-repeated="37" table:style-name="ce22"/>
          <table:table-cell table:number-columns-repeated="16336"/>
        </table:table-row>
        <table:table-row table:style-name="ro1">
          <table:table-cell office:value-type="string" table:style-name="ce2">
            <text:p>年 <text:s text:c="3"/>報</text:p>
          </table:table-cell>
          <table:table-cell office:value-type="string" table:number-columns-spanned="2" table:number-rows-spanned="1" table:style-name="ce44">
            <text:p>次年9月10日前編送</text:p>
          </table:table-cell>
          <table:covered-table-cell/>
          <table:table-cell table:style-name="ce15"/>
          <table:table-cell table:style-name="ce19"/>
          <table:table-cell table:number-columns-spanned="3" table:number-rows-spanned="1" table:style-name="ce46"/>
          <table:covered-table-cell table:number-columns-repeated="2"/>
          <table:table-cell office:value-type="string" table:style-name="ce2">
            <text:p><text:s/>表 <text:s text:c="3"/>號<text:s/></text:p>
          </table:table-cell>
          <table:table-cell office:value-type="string" table:style-name="ce32">
            <text:p>20901-02-02-2</text:p>
          </table:table-cell>
          <table:table-cell table:style-name="ce39"/>
          <table:table-cell table:number-columns-repeated="37" table:style-name="ce22"/>
          <table:table-cell table:number-columns-repeated="16336"/>
        </table:table-row>
        <table:table-row table:style-name="ro2">
          <table:table-cell office:value-type="string" table:number-columns-spanned="10" table:number-rows-spanned="1" table:style-name="ce47">
            <text:p>臺中市總決算歲出政事別</text:p>
          </table:table-cell>
          <table:covered-table-cell table:number-columns-repeated="9"/>
          <table:table-cell table:number-columns-repeated="38" table:style-name="ce22"/>
          <table:table-cell table:number-columns-repeated="16336"/>
        </table:table-row>
        <table:table-row table:style-name="ro1">
          <table:table-cell table:style-name="ce3"/>
          <table:table-cell office:value-type="string" table:number-columns-spanned="8" table:number-rows-spanned="1" table:style-name="ce48">
            <text:p><text:s text:c="8"/>中華民國114年度</text:p>
          </table:table-cell>
          <table:covered-table-cell table:number-columns-repeated="7"/>
          <table:table-cell office:value-type="string" table:style-name="ce33">
            <text:p>單位：新臺幣元</text:p>
          </table:table-cell>
          <table:table-cell table:number-columns-repeated="38" table:style-name="ce22"/>
          <table:table-cell table:number-columns-repeated="16336"/>
        </table:table-row>
        <table:table-row table:style-name="ro3">
          <table:table-cell office:value-type="string" table:number-columns-spanned="2" table:number-rows-spanned="2" table:style-name="ce54">
            <text:p>科　　目</text:p>
          </table:table-cell>
          <table:covered-table-cell/>
          <table:table-cell office:value-type="string" table:number-columns-spanned="1" table:number-rows-spanned="2" table:style-name="ce56">
            <text:p>追加(減)後預算數</text:p>
            <text:p>(1)</text:p>
          </table:table-cell>
          <table:table-cell office:value-type="string" table:number-columns-spanned="1" table:number-rows-spanned="2" table:style-name="ce55">
            <text:p>原列決算數</text:p>
          </table:table-cell>
          <table:table-cell office:value-type="string" table:number-columns-spanned="4" table:number-rows-spanned="1" table:style-name="ce55">
            <text:p>決　算　審　定　數(2)</text:p>
          </table:table-cell>
          <table:covered-table-cell table:number-columns-repeated="3"/>
          <table:table-cell office:value-type="string" table:number-columns-spanned="2" table:number-rows-spanned="1" table:style-name="ce55">
            <text:p>決算審定數與預算數之比較增減(2)-(1)</text:p>
          </table:table-cell>
          <table:covered-table-cell/>
          <table:table-cell table:style-name="ce40"/>
          <table:table-cell table:style-name="ce4"/>
          <table:table-cell table:number-columns-repeated="36" table:style-name="ce22"/>
          <table:table-cell table:number-columns-repeated="16336"/>
        </table:table-row>
        <table:table-row table:style-name="ro3">
          <table:covered-table-cell/>
          <table:covered-table-cell/>
          <table:covered-table-cell/>
          <table:covered-table-cell/>
          <table:table-cell office:value-type="string" table:style-name="ce20">
            <text:p>實現數</text:p>
          </table:table-cell>
          <table:table-cell office:value-type="string" table:style-name="ce20">
            <text:p>應付數</text:p>
          </table:table-cell>
          <table:table-cell office:value-type="string" table:style-name="ce20">
            <text:p>保留數</text:p>
          </table:table-cell>
          <table:table-cell office:value-type="string" table:style-name="ce11">
            <text:p>合計</text:p>
          </table:table-cell>
          <table:table-cell office:value-type="string" table:style-name="ce20">
            <text:p>增減數</text:p>
          </table:table-cell>
          <table:table-cell office:value-type="string" table:style-name="ce34">
            <text:p>增減%</text:p>
          </table:table-cell>
          <table:table-cell table:number-columns-repeated="2" table:style-name="ce41"/>
          <table:table-cell table:number-columns-repeated="36" table:style-name="ce22"/>
          <table:table-cell table:number-columns-repeated="16336"/>
        </table:table-row>
        <table:table-row table:style-name="ro4">
          <table:table-cell office:value-type="string" table:number-columns-spanned="2" table:number-rows-spanned="1" table:style-name="ce58">
            <text:p>總 <text:s text:c="9"/>計</text:p>
          </table:table-cell>
          <table:covered-table-cell/>
          <table:table-cell office:value-type="float" office:value="190809409000" table:style-name="ce12">
            <text:p><text:s/>190,809,409,000<text:s/></text:p>
          </table:table-cell>
          <table:table-cell office:value-type="float" office:value="177295437491" table:style-name="ce16">
            <text:p><text:s/>177,295,437,491<text:s/></text:p>
          </table:table-cell>
          <table:table-cell office:value-type="float" office:value="167823626813" table:style-name="ce16">
            <text:p><text:s/>167,823,626,813<text:s/></text:p>
          </table:table-cell>
          <table:table-cell office:value-type="float" office:value="1513537509" table:style-name="ce16">
            <text:p><text:s/>1,513,537,509<text:s/></text:p>
          </table:table-cell>
          <table:table-cell office:value-type="float" office:value="7950020895" table:style-name="ce16">
            <text:p><text:s/>7,950,020,895<text:s/></text:p>
          </table:table-cell>
          <table:table-cell office:value-type="float" office:value="177287185217" table:style-name="ce16">
            <text:p><text:s/>177,287,185,217<text:s/></text:p>
          </table:table-cell>
          <table:table-cell office:value-type="float" office:value="-13522223783" table:style-name="ce29">
            <text:p>-13,522,223,783<text:s/></text:p>
          </table:table-cell>
          <table:table-cell office:value-type="float" office:value="-7.0867699102825696" table:style-name="ce35">
            <text:p>-7.09<text:s/></text:p>
          </table:table-cell>
          <table:table-cell table:number-columns-repeated="2" table:style-name="ce41"/>
          <table:table-cell table:number-columns-repeated="36" table:style-name="ce22"/>
          <table:table-cell table:number-columns-repeated="16336"/>
        </table:table-row>
        <table:table-row table:style-name="ro4">
          <table:table-cell office:value-type="string" table:number-columns-spanned="2" table:number-rows-spanned="1" table:style-name="ce42">
            <text:p>行政支出</text:p>
          </table:table-cell>
          <table:covered-table-cell/>
          <table:table-cell office:value-type="float" office:value="1758716000" table:style-name="ce13">
            <text:p><text:s/>1,758,716,000<text:s/></text:p>
          </table:table-cell>
          <table:table-cell office:value-type="float" office:value="1587529485" table:style-name="ce17">
            <text:p><text:s/>1,587,529,485<text:s/></text:p>
          </table:table-cell>
          <table:table-cell office:value-type="float" office:value="1549562379" table:style-name="ce17">
            <text:p><text:s/>1,549,562,379<text:s/></text:p>
          </table:table-cell>
          <table:table-cell office:value-type="float" office:value="667596" table:style-name="ce17">
            <text:p><text:s/>667,596<text:s/></text:p>
          </table:table-cell>
          <table:table-cell office:value-type="float" office:value="37299510" table:style-name="ce17">
            <text:p><text:s/>37,299,510<text:s/></text:p>
          </table:table-cell>
          <table:table-cell office:value-type="float" office:value="1587529485" table:style-name="ce17">
            <text:p><text:s/>1,587,529,485<text:s/></text:p>
          </table:table-cell>
          <table:table-cell office:value-type="float" office:value="-171186515" table:style-name="ce30">
            <text:p>-171,186,515<text:s/></text:p>
          </table:table-cell>
          <table:table-cell office:value-type="float" office:value="-9.7336076433034098" table:style-name="ce36">
            <text:p>-9.73<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立法支出</text:p>
          </table:table-cell>
          <table:covered-table-cell/>
          <table:table-cell office:value-type="float" office:value="942984000" table:style-name="ce13">
            <text:p><text:s/>942,984,000<text:s/></text:p>
          </table:table-cell>
          <table:table-cell office:value-type="float" office:value="854313393" table:style-name="ce17">
            <text:p><text:s/>854,313,393<text:s/></text:p>
          </table:table-cell>
          <table:table-cell office:value-type="float" office:value="849131919" table:style-name="ce17">
            <text:p><text:s/>849,131,919<text:s/></text:p>
          </table:table-cell>
          <table:table-cell office:value-type="float" office:value="0" table:style-name="ce17">
            <text:p><text:s/>-<text:s/></text:p>
          </table:table-cell>
          <table:table-cell office:value-type="float" office:value="5181474" table:style-name="ce17">
            <text:p><text:s/>5,181,474<text:s/></text:p>
          </table:table-cell>
          <table:table-cell office:value-type="float" office:value="854313393" table:style-name="ce17">
            <text:p><text:s/>854,313,393<text:s/></text:p>
          </table:table-cell>
          <table:table-cell office:value-type="float" office:value="-88670607" table:style-name="ce30">
            <text:p>-88,670,607<text:s/></text:p>
          </table:table-cell>
          <table:table-cell office:value-type="float" office:value="-9.4031931612837507" table:style-name="ce36">
            <text:p>-9.40<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民政支出</text:p>
          </table:table-cell>
          <table:covered-table-cell/>
          <table:table-cell office:value-type="float" office:value="13034425000" table:style-name="ce13">
            <text:p><text:s/>13,034,425,000<text:s/></text:p>
          </table:table-cell>
          <table:table-cell office:value-type="float" office:value="12472408314" table:style-name="ce17">
            <text:p><text:s/>12,472,408,314<text:s/></text:p>
          </table:table-cell>
          <table:table-cell office:value-type="float" office:value="12101266711" table:style-name="ce17">
            <text:p><text:s/>12,101,266,711<text:s/></text:p>
          </table:table-cell>
          <table:table-cell office:value-type="float" office:value="33305492" table:style-name="ce17">
            <text:p><text:s/>33,305,492<text:s/></text:p>
          </table:table-cell>
          <table:table-cell office:value-type="float" office:value="337836111" table:style-name="ce17">
            <text:p><text:s/>337,836,111<text:s/></text:p>
          </table:table-cell>
          <table:table-cell office:value-type="float" office:value="12472408314" table:style-name="ce17">
            <text:p><text:s/>12,472,408,314<text:s/></text:p>
          </table:table-cell>
          <table:table-cell office:value-type="float" office:value="-562016686" table:style-name="ce30">
            <text:p>-562,016,686<text:s/></text:p>
          </table:table-cell>
          <table:table-cell office:value-type="float" office:value="-4.3117873323909599" table:style-name="ce36">
            <text:p>-4.31<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警政支出</text:p>
          </table:table-cell>
          <table:covered-table-cell/>
          <table:table-cell office:value-type="float" office:value="11910833000" table:style-name="ce13">
            <text:p><text:s/>11,910,833,000<text:s/></text:p>
          </table:table-cell>
          <table:table-cell office:value-type="float" office:value="11416357259" table:style-name="ce17">
            <text:p><text:s/>11,416,357,259<text:s/></text:p>
          </table:table-cell>
          <table:table-cell office:value-type="float" office:value="11277275661" table:style-name="ce17">
            <text:p><text:s/>11,277,275,661<text:s/></text:p>
          </table:table-cell>
          <table:table-cell office:value-type="float" office:value="89919321" table:style-name="ce17">
            <text:p><text:s/>89,919,321<text:s/></text:p>
          </table:table-cell>
          <table:table-cell office:value-type="float" office:value="49162277" table:style-name="ce17">
            <text:p><text:s/>49,162,277<text:s/></text:p>
          </table:table-cell>
          <table:table-cell office:value-type="float" office:value="11416357259" table:style-name="ce17">
            <text:p><text:s/>11,416,357,259<text:s/></text:p>
          </table:table-cell>
          <table:table-cell office:value-type="float" office:value="-494475741" table:style-name="ce30">
            <text:p>-494,475,741<text:s/></text:p>
          </table:table-cell>
          <table:table-cell office:value-type="float" office:value="-4.1514790863073996" table:style-name="ce36">
            <text:p>-4.15<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財務支出</text:p>
          </table:table-cell>
          <table:covered-table-cell/>
          <table:table-cell office:value-type="float" office:value="1159405000" table:style-name="ce13">
            <text:p><text:s/>1,159,405,000<text:s/></text:p>
          </table:table-cell>
          <table:table-cell office:value-type="float" office:value="1117290887" table:style-name="ce17">
            <text:p><text:s/>1,117,290,887<text:s/></text:p>
          </table:table-cell>
          <table:table-cell office:value-type="float" office:value="1111109675" table:style-name="ce17">
            <text:p><text:s/>1,111,109,675<text:s/></text:p>
          </table:table-cell>
          <table:table-cell office:value-type="float" office:value="5187897" table:style-name="ce17">
            <text:p><text:s/>5,187,897<text:s/></text:p>
          </table:table-cell>
          <table:table-cell office:value-type="float" office:value="993315" table:style-name="ce17">
            <text:p><text:s/>993,315<text:s/></text:p>
          </table:table-cell>
          <table:table-cell office:value-type="float" office:value="1117290887" table:style-name="ce17">
            <text:p><text:s/>1,117,290,887<text:s/></text:p>
          </table:table-cell>
          <table:table-cell office:value-type="float" office:value="-42114113" table:style-name="ce30">
            <text:p>-42,114,113<text:s/></text:p>
          </table:table-cell>
          <table:table-cell office:value-type="float" office:value="-3.6323901483950798" table:style-name="ce36">
            <text:p>-3.63<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教育支出</text:p>
          </table:table-cell>
          <table:covered-table-cell/>
          <table:table-cell office:value-type="float" office:value="66709653000" table:style-name="ce13">
            <text:p><text:s/>66,709,653,000<text:s/></text:p>
          </table:table-cell>
          <table:table-cell office:value-type="float" office:value="64135668827" table:style-name="ce17">
            <text:p><text:s/>64,135,668,827<text:s/></text:p>
          </table:table-cell>
          <table:table-cell office:value-type="float" office:value="64135668827" table:style-name="ce17">
            <text:p><text:s/>64,135,668,827<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64135668827" table:style-name="ce17">
            <text:p><text:s/>64,135,668,827<text:s/></text:p>
          </table:table-cell>
          <table:table-cell office:value-type="float" office:value="-2573984173" table:style-name="ce30">
            <text:p>-2,573,984,173<text:s/></text:p>
          </table:table-cell>
          <table:table-cell office:value-type="float" office:value="-3.8584883255201499" table:style-name="ce36">
            <text:p>-3.86<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文化支出</text:p>
          </table:table-cell>
          <table:covered-table-cell/>
          <table:table-cell office:value-type="float" office:value="4730594000" table:style-name="ce13">
            <text:p><text:s/>4,730,594,000<text:s/></text:p>
          </table:table-cell>
          <table:table-cell office:value-type="float" office:value="4504262486" table:style-name="ce17">
            <text:p><text:s/>4,504,262,486<text:s/></text:p>
          </table:table-cell>
          <table:table-cell office:value-type="float" office:value="3629797224" table:style-name="ce17">
            <text:p><text:s/>3,629,797,224<text:s/></text:p>
          </table:table-cell>
          <table:table-cell office:value-type="float" office:value="30866838" table:style-name="ce17">
            <text:p><text:s/>30,866,838<text:s/></text:p>
          </table:table-cell>
          <table:table-cell office:value-type="float" office:value="843598424" table:style-name="ce17">
            <text:p><text:s/>843,598,424<text:s/></text:p>
          </table:table-cell>
          <table:table-cell office:value-type="float" office:value="4504262486" table:style-name="ce17">
            <text:p><text:s/>4,504,262,486<text:s/></text:p>
          </table:table-cell>
          <table:table-cell office:value-type="float" office:value="-226331514" table:style-name="ce30">
            <text:p>-226,331,514<text:s/></text:p>
          </table:table-cell>
          <table:table-cell office:value-type="float" office:value="-4.7844206034168204" table:style-name="ce36">
            <text:p>-4.78<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農業支出</text:p>
          </table:table-cell>
          <table:covered-table-cell/>
          <table:table-cell office:value-type="float" office:value="2793273000" table:style-name="ce13">
            <text:p><text:s/>2,793,273,000<text:s/></text:p>
          </table:table-cell>
          <table:table-cell office:value-type="float" office:value="2430186053" table:style-name="ce17">
            <text:p><text:s/>2,430,186,053<text:s/></text:p>
          </table:table-cell>
          <table:table-cell office:value-type="float" office:value="2071431340" table:style-name="ce17">
            <text:p><text:s/>2,071,431,340<text:s/></text:p>
          </table:table-cell>
          <table:table-cell office:value-type="float" office:value="69987195" table:style-name="ce17">
            <text:p><text:s/>69,987,195<text:s/></text:p>
          </table:table-cell>
          <table:table-cell office:value-type="float" office:value="288767518" table:style-name="ce17">
            <text:p><text:s/>288,767,518<text:s/></text:p>
          </table:table-cell>
          <table:table-cell office:value-type="float" office:value="2430186053" table:style-name="ce17">
            <text:p><text:s/>2,430,186,053<text:s/></text:p>
          </table:table-cell>
          <table:table-cell office:value-type="float" office:value="-363086947" table:style-name="ce30">
            <text:p>-363,086,947<text:s/></text:p>
          </table:table-cell>
          <table:table-cell office:value-type="float" office:value="-12.9986201491941" table:style-name="ce36">
            <text:p>-13.00<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工業支出</text:p>
          </table:table-cell>
          <table:covered-table-cell/>
          <table:table-cell office:value-type="float" office:value="2867089000" table:style-name="ce13">
            <text:p><text:s/>2,867,089,000<text:s/></text:p>
          </table:table-cell>
          <table:table-cell office:value-type="float" office:value="2672625769" table:style-name="ce17">
            <text:p><text:s/>2,672,625,769<text:s/></text:p>
          </table:table-cell>
          <table:table-cell office:value-type="float" office:value="1513145573" table:style-name="ce17">
            <text:p><text:s/>1,513,145,573<text:s/></text:p>
          </table:table-cell>
          <table:table-cell office:value-type="float" office:value="262007972" table:style-name="ce17">
            <text:p><text:s/>262,007,972<text:s/></text:p>
          </table:table-cell>
          <table:table-cell office:value-type="float" office:value="897472224" table:style-name="ce17">
            <text:p><text:s/>897,472,224<text:s/></text:p>
          </table:table-cell>
          <table:table-cell office:value-type="float" office:value="2672625769" table:style-name="ce17">
            <text:p><text:s/>2,672,625,769<text:s/></text:p>
          </table:table-cell>
          <table:table-cell office:value-type="float" office:value="-194463231" table:style-name="ce30">
            <text:p>-194,463,231<text:s/></text:p>
          </table:table-cell>
          <table:table-cell office:value-type="float" office:value="-6.7826018306372804" table:style-name="ce36">
            <text:p>-6.78<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交通支出</text:p>
          </table:table-cell>
          <table:covered-table-cell/>
          <table:table-cell office:value-type="float" office:value="23969404000" table:style-name="ce13">
            <text:p><text:s/>23,969,404,000<text:s/></text:p>
          </table:table-cell>
          <table:table-cell office:value-type="float" office:value="21970665357" table:style-name="ce17">
            <text:p><text:s/>21,970,665,357<text:s/></text:p>
          </table:table-cell>
          <table:table-cell office:value-type="float" office:value="18536405377" table:style-name="ce17">
            <text:p><text:s/>18,536,405,377<text:s/></text:p>
          </table:table-cell>
          <table:table-cell office:value-type="float" office:value="462377658" table:style-name="ce17">
            <text:p><text:s/>462,377,658<text:s/></text:p>
          </table:table-cell>
          <table:table-cell office:value-type="float" office:value="2971882322" table:style-name="ce17">
            <text:p><text:s/>2,971,882,322<text:s/></text:p>
          </table:table-cell>
          <table:table-cell office:value-type="float" office:value="21970665357" table:style-name="ce17">
            <text:p><text:s/>21,970,665,357<text:s/></text:p>
          </table:table-cell>
          <table:table-cell office:value-type="float" office:value="-1998738643" table:style-name="ce30">
            <text:p>-1,998,738,643<text:s/></text:p>
          </table:table-cell>
          <table:table-cell office:value-type="float" office:value="-8.3387081422633607" table:style-name="ce36">
            <text:p>-8.34<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其他經濟服務支出</text:p>
          </table:table-cell>
          <table:covered-table-cell/>
          <table:table-cell office:value-type="float" office:value="2209103000" table:style-name="ce13">
            <text:p><text:s/>2,209,103,000<text:s/></text:p>
          </table:table-cell>
          <table:table-cell office:value-type="float" office:value="2094331490" table:style-name="ce17">
            <text:p><text:s/>2,094,331,490<text:s/></text:p>
          </table:table-cell>
          <table:table-cell office:value-type="float" office:value="1753546230" table:style-name="ce17">
            <text:p><text:s/>1,753,546,230<text:s/></text:p>
          </table:table-cell>
          <table:table-cell office:value-type="float" office:value="76648791" table:style-name="ce17">
            <text:p><text:s/>76,648,791<text:s/></text:p>
          </table:table-cell>
          <table:table-cell office:value-type="float" office:value="264136469" table:style-name="ce17">
            <text:p><text:s/>264,136,469<text:s/></text:p>
          </table:table-cell>
          <table:table-cell office:value-type="float" office:value="2094331490" table:style-name="ce17">
            <text:p><text:s/>2,094,331,490<text:s/></text:p>
          </table:table-cell>
          <table:table-cell office:value-type="float" office:value="-114771510" table:style-name="ce30">
            <text:p>-114,771,510<text:s/></text:p>
          </table:table-cell>
          <table:table-cell office:value-type="float" office:value="-5.19538971247606" table:style-name="ce36">
            <text:p>-5.20<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社會保險支出</text:p>
          </table:table-cell>
          <table:covered-table-cell/>
          <table:table-cell office:value-type="float" office:value="1137672000" table:style-name="ce13">
            <text:p><text:s/>1,137,672,000<text:s/></text:p>
          </table:table-cell>
          <table:table-cell office:value-type="float" office:value="1005986440" table:style-name="ce17">
            <text:p><text:s/>1,005,986,440<text:s/></text:p>
          </table:table-cell>
          <table:table-cell office:value-type="float" office:value="1005986440" table:style-name="ce17">
            <text:p><text:s/>1,005,986,440<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1005986440" table:style-name="ce17">
            <text:p><text:s/>1,005,986,440<text:s/></text:p>
          </table:table-cell>
          <table:table-cell office:value-type="float" office:value="-131685560" table:style-name="ce30">
            <text:p>-131,685,560<text:s/></text:p>
          </table:table-cell>
          <table:table-cell office:value-type="float" office:value="-11.575002285368701" table:style-name="ce36">
            <text:p>-11.58<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社會救助支出</text:p>
          </table:table-cell>
          <table:covered-table-cell/>
          <table:table-cell office:value-type="float" office:value="2069423000" table:style-name="ce13">
            <text:p><text:s/>2,069,423,000<text:s/></text:p>
          </table:table-cell>
          <table:table-cell office:value-type="float" office:value="1853828444" table:style-name="ce17">
            <text:p><text:s/>1,853,828,444<text:s/></text:p>
          </table:table-cell>
          <table:table-cell office:value-type="float" office:value="1852441407" table:style-name="ce17">
            <text:p><text:s/>1,852,441,407<text:s/></text:p>
          </table:table-cell>
          <table:table-cell office:value-type="float" office:value="1387037" table:style-name="ce17">
            <text:p><text:s/>1,387,037<text:s/></text:p>
          </table:table-cell>
          <table:table-cell office:value-type="float" office:value="0" table:style-name="ce17">
            <text:p><text:s/>-<text:s/></text:p>
          </table:table-cell>
          <table:table-cell office:value-type="float" office:value="1853828444" table:style-name="ce17">
            <text:p><text:s/>1,853,828,444<text:s/></text:p>
          </table:table-cell>
          <table:table-cell office:value-type="float" office:value="-215594556" table:style-name="ce30">
            <text:p>-215,594,556<text:s/></text:p>
          </table:table-cell>
          <table:table-cell office:value-type="float" office:value="-10.418099924471701" table:style-name="ce36">
            <text:p>-10.42<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福利服務支出</text:p>
          </table:table-cell>
          <table:covered-table-cell/>
          <table:table-cell office:value-type="float" office:value="23097836000" table:style-name="ce13">
            <text:p><text:s/>23,097,836,000<text:s/></text:p>
          </table:table-cell>
          <table:table-cell office:value-type="float" office:value="20941603625" table:style-name="ce17">
            <text:p><text:s/>20,941,603,625<text:s/></text:p>
          </table:table-cell>
          <table:table-cell office:value-type="float" office:value="20388074217" table:style-name="ce17">
            <text:p><text:s/>20,388,074,217<text:s/></text:p>
          </table:table-cell>
          <table:table-cell office:value-type="float" office:value="264757302" table:style-name="ce17">
            <text:p><text:s/>264,757,302<text:s/></text:p>
          </table:table-cell>
          <table:table-cell office:value-type="float" office:value="285845767" table:style-name="ce17">
            <text:p><text:s/>285,845,767<text:s/></text:p>
          </table:table-cell>
          <table:table-cell office:value-type="float" office:value="20938677286" table:style-name="ce17">
            <text:p><text:s/>20,938,677,286<text:s/></text:p>
          </table:table-cell>
          <table:table-cell office:value-type="float" office:value="-2159158714" table:style-name="ce30">
            <text:p>-2,159,158,714<text:s/></text:p>
          </table:table-cell>
          <table:table-cell office:value-type="float" office:value="-9.3478831263673392" table:style-name="ce36">
            <text:p>-9.35<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國民就業支出</text:p>
          </table:table-cell>
          <table:covered-table-cell/>
          <table:table-cell office:value-type="float" office:value="45906000" table:style-name="ce13">
            <text:p><text:s/>45,906,000<text:s/></text:p>
          </table:table-cell>
          <table:table-cell office:value-type="float" office:value="41379655" table:style-name="ce17">
            <text:p><text:s/>41,379,655<text:s/></text:p>
          </table:table-cell>
          <table:table-cell office:value-type="float" office:value="41379655" table:style-name="ce17">
            <text:p><text:s/>41,379,655<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41379655" table:style-name="ce17">
            <text:p><text:s/>41,379,655<text:s/></text:p>
          </table:table-cell>
          <table:table-cell office:value-type="float" office:value="-4526345" table:style-name="ce30">
            <text:p>-4,526,345<text:s/></text:p>
          </table:table-cell>
          <table:table-cell office:value-type="float" office:value="-9.8600291900840809" table:style-name="ce36">
            <text:p>-9.86<text:s/></text:p>
          </table:table-cell>
          <table:table-cell table:number-columns-repeated="38" table:style-name="ce22"/>
          <table:table-cell table:number-columns-repeated="16336"/>
        </table:table-row>
        <table:table-row table:style-name="ro5">
          <table:table-cell office:value-type="string" table:number-columns-spanned="2" table:number-rows-spanned="1" table:style-name="ce42">
            <text:p>醫療保健支出</text:p>
          </table:table-cell>
          <table:covered-table-cell/>
          <table:table-cell office:value-type="float" office:value="11802890000" table:style-name="ce13">
            <text:p><text:s/>11,802,890,000<text:s/></text:p>
          </table:table-cell>
          <table:table-cell office:value-type="float" office:value="11378677759" table:style-name="ce17">
            <text:p><text:s/>11,378,677,759<text:s/></text:p>
          </table:table-cell>
          <table:table-cell office:value-type="float" office:value="10951024301" table:style-name="ce17">
            <text:p><text:s/>10,951,024,301<text:s/></text:p>
          </table:table-cell>
          <table:table-cell office:value-type="float" office:value="35206694" table:style-name="ce17">
            <text:p><text:s/>35,206,694<text:s/></text:p>
          </table:table-cell>
          <table:table-cell office:value-type="float" office:value="387120829" table:style-name="ce17">
            <text:p><text:s/>387,120,829<text:s/></text:p>
          </table:table-cell>
          <table:table-cell office:value-type="float" office:value="11373351824" table:style-name="ce17">
            <text:p><text:s/>11,373,351,824<text:s/></text:p>
          </table:table-cell>
          <table:table-cell office:value-type="float" office:value="-429538176" table:style-name="ce30">
            <text:p>-429,538,176<text:s/></text:p>
          </table:table-cell>
          <table:table-cell office:value-type="float" office:value="-3.6392627229432799" table:style-name="ce36">
            <text:p>-3.64<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環境保護支出</text:p>
          </table:table-cell>
          <table:covered-table-cell/>
          <table:table-cell office:value-type="float" office:value="10623667000" table:style-name="ce13">
            <text:p><text:s/>10,623,667,000<text:s/></text:p>
          </table:table-cell>
          <table:table-cell office:value-type="float" office:value="9991073225" table:style-name="ce17">
            <text:p><text:s/>9,991,073,225<text:s/></text:p>
          </table:table-cell>
          <table:table-cell office:value-type="float" office:value="9045473797" table:style-name="ce17">
            <text:p><text:s/>9,045,473,797<text:s/></text:p>
          </table:table-cell>
          <table:table-cell office:value-type="float" office:value="40776700" table:style-name="ce17">
            <text:p><text:s/>40,776,700<text:s/></text:p>
          </table:table-cell>
          <table:table-cell office:value-type="float" office:value="904822728" table:style-name="ce17">
            <text:p><text:s/>904,822,728<text:s/></text:p>
          </table:table-cell>
          <table:table-cell office:value-type="float" office:value="9991073225" table:style-name="ce17">
            <text:p><text:s/>9,991,073,225<text:s/></text:p>
          </table:table-cell>
          <table:table-cell office:value-type="float" office:value="-632593775" table:style-name="ce30">
            <text:p>-632,593,775<text:s/></text:p>
          </table:table-cell>
          <table:table-cell office:value-type="float" office:value="-5.9545708181553501" table:style-name="ce36">
            <text:p>-5.95<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社區發展支出</text:p>
          </table:table-cell>
          <table:covered-table-cell/>
          <table:table-cell office:value-type="float" office:value="1476719000" table:style-name="ce13">
            <text:p><text:s/>1,476,719,000<text:s/></text:p>
          </table:table-cell>
          <table:table-cell office:value-type="float" office:value="1453168412" table:style-name="ce17">
            <text:p><text:s/>1,453,168,412<text:s/></text:p>
          </table:table-cell>
          <table:table-cell office:value-type="float" office:value="1209331730" table:style-name="ce17">
            <text:p><text:s/>1,209,331,730<text:s/></text:p>
          </table:table-cell>
          <table:table-cell office:value-type="float" office:value="111234592" table:style-name="ce17">
            <text:p><text:s/>111,234,592<text:s/></text:p>
          </table:table-cell>
          <table:table-cell office:value-type="float" office:value="132602090" table:style-name="ce17">
            <text:p><text:s/>132,602,090<text:s/></text:p>
          </table:table-cell>
          <table:table-cell office:value-type="float" office:value="1453168412" table:style-name="ce17">
            <text:p><text:s/>1,453,168,412<text:s/></text:p>
          </table:table-cell>
          <table:table-cell office:value-type="float" office:value="-23550588" table:style-name="ce30">
            <text:p>-23,550,588<text:s/></text:p>
          </table:table-cell>
          <table:table-cell office:value-type="float" office:value="-1.59479142612779" table:style-name="ce36">
            <text:p>-1.59<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退休撫卹給付支出</text:p>
          </table:table-cell>
          <table:covered-table-cell/>
          <table:table-cell office:value-type="float" office:value="3235141000" table:style-name="ce13">
            <text:p><text:s/>3,235,141,000<text:s/></text:p>
          </table:table-cell>
          <table:table-cell office:value-type="float" office:value="2708395907" table:style-name="ce17">
            <text:p><text:s/>2,708,395,907<text:s/></text:p>
          </table:table-cell>
          <table:table-cell office:value-type="float" office:value="2708395907" table:style-name="ce17">
            <text:p><text:s/>2,708,395,907<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2708395907" table:style-name="ce17">
            <text:p><text:s/>2,708,395,907<text:s/></text:p>
          </table:table-cell>
          <table:table-cell office:value-type="float" office:value="-526745093" table:style-name="ce30">
            <text:p>-526,745,093<text:s/></text:p>
          </table:table-cell>
          <table:table-cell office:value-type="float" office:value="-16.2819825472831" table:style-name="ce36">
            <text:p>-16.28<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債務付息支出</text:p>
          </table:table-cell>
          <table:covered-table-cell/>
          <table:table-cell office:value-type="float" office:value="2200000000" table:style-name="ce13">
            <text:p><text:s/>2,200,000,000<text:s/></text:p>
          </table:table-cell>
          <table:table-cell office:value-type="float" office:value="1596072863" table:style-name="ce17">
            <text:p><text:s/>1,596,072,863<text:s/></text:p>
          </table:table-cell>
          <table:table-cell office:value-type="float" office:value="1596072863" table:style-name="ce17">
            <text:p><text:s/>1,596,072,863<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1596072863" table:style-name="ce17">
            <text:p><text:s/>1,596,072,863<text:s/></text:p>
          </table:table-cell>
          <table:table-cell office:value-type="float" office:value="-603927137" table:style-name="ce30">
            <text:p>-603,927,137<text:s/></text:p>
          </table:table-cell>
          <table:table-cell office:value-type="float" office:value="-27.451233500000001" table:style-name="ce36">
            <text:p>-27.45<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還本付息事務支出</text:p>
          </table:table-cell>
          <table:covered-table-cell/>
          <table:table-cell office:value-type="float" office:value="0" table:style-name="ce13">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string" table:style-name="ce37">
            <text:p>--</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42">
            <text:p>其他支出</text:p>
          </table:table-cell>
          <table:covered-table-cell/>
          <table:table-cell office:value-type="float" office:value="2969409000" table:style-name="ce13">
            <text:p><text:s/>2,969,409,000<text:s/></text:p>
          </table:table-cell>
          <table:table-cell office:value-type="float" office:value="1069611841" table:style-name="ce17">
            <text:p><text:s/>1,069,611,841<text:s/></text:p>
          </table:table-cell>
          <table:table-cell office:value-type="float" office:value="497105580" table:style-name="ce17">
            <text:p><text:s/>497,105,580<text:s/></text:p>
          </table:table-cell>
          <table:table-cell office:value-type="float" office:value="29206424" table:style-name="ce17">
            <text:p><text:s/>29,206,424<text:s/></text:p>
          </table:table-cell>
          <table:table-cell office:value-type="float" office:value="543299837" table:style-name="ce17">
            <text:p><text:s/>543,299,837<text:s/></text:p>
          </table:table-cell>
          <table:table-cell office:value-type="float" office:value="1069611841" table:style-name="ce17">
            <text:p><text:s/>1,069,611,841<text:s/></text:p>
          </table:table-cell>
          <table:table-cell office:value-type="float" office:value="-1899797159" table:style-name="ce30">
            <text:p>-1,899,797,159<text:s/></text:p>
          </table:table-cell>
          <table:table-cell office:value-type="float" office:value="-63.978965477642198" table:style-name="ce36">
            <text:p>-63.98<text:s/></text:p>
          </table:table-cell>
          <table:table-cell table:number-columns-repeated="38" table:style-name="ce22"/>
          <table:table-cell table:number-columns-repeated="16336"/>
        </table:table-row>
        <table:table-row table:style-name="ro4">
          <table:table-cell office:value-type="string" table:number-columns-spanned="2" table:number-rows-spanned="1" table:style-name="ce50">
            <text:p>第二預備金</text:p>
          </table:table-cell>
          <table:covered-table-cell/>
          <table:table-cell office:value-type="float" office:value="65267000" table:style-name="ce14">
            <text:p><text:s/>65,267,000<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65267000" table:style-name="ce31">
            <text:p>-65,267,000<text:s/></text:p>
          </table:table-cell>
          <table:table-cell office:value-type="float" office:value="-100" table:style-name="ce38">
            <text:p>-100.00<text:s/></text:p>
          </table:table-cell>
          <table:table-cell table:number-columns-repeated="38" table:style-name="ce22"/>
          <table:table-cell table:number-columns-repeated="16336"/>
        </table:table-row>
        <table:table-row table:style-name="ro6">
          <table:table-cell table:style-name="ce5"/>
          <table:table-cell table:number-columns-repeated="6" table:style-name="ce9"/>
          <table:table-cell office:value-type="string" table:number-columns-spanned="3" table:number-rows-spanned="1" table:style-name="ce51">
            <text:p>中華民國115年8月19日編製</text:p>
          </table:table-cell>
          <table:covered-table-cell table:number-columns-repeated="2"/>
          <table:table-cell table:number-columns-repeated="38" table:style-name="ce22"/>
          <table:table-cell table:number-columns-repeated="16336"/>
        </table:table-row>
        <table:table-row table:style-name="ro6">
          <table:table-cell office:value-type="string" table:number-columns-spanned="1" table:number-rows-spanned="2" table:style-name="ce52">
            <text:p>填表</text:p>
          </table:table-cell>
          <table:table-cell table:style-name="ce7"/>
          <table:table-cell office:value-type="string" table:number-columns-spanned="1" table:number-rows-spanned="2" table:style-name="ce52">
            <text:p>審核</text:p>
          </table:table-cell>
          <table:table-cell table:style-name="ce6"/>
          <table:table-cell table:number-columns-spanned="1" table:number-rows-spanned="2" table:style-name="ce52"/>
          <table:table-cell office:value-type="string" table:style-name="ce21">
            <text:p>業務主管人員</text:p>
          </table:table-cell>
          <table:table-cell table:style-name="ce23"/>
          <table:table-cell office:value-type="string" table:number-columns-spanned="1" table:number-rows-spanned="2" table:style-name="ce52">
            <text:p>機關首長</text:p>
          </table:table-cell>
          <table:table-cell table:style-name="ce6"/>
          <table:table-cell table:number-columns-repeated="39" table:style-name="ce22"/>
          <table:table-cell table:number-columns-repeated="16336"/>
        </table:table-row>
        <table:table-row table:style-name="ro6">
          <table:covered-table-cell/>
          <table:table-cell table:style-name="ce7"/>
          <table:covered-table-cell/>
          <table:table-cell table:style-name="ce6"/>
          <table:covered-table-cell/>
          <table:table-cell office:value-type="string" table:style-name="ce21">
            <text:p>主辦統計人員</text:p>
          </table:table-cell>
          <table:table-cell table:style-name="ce24"/>
          <table:covered-table-cell/>
          <table:table-cell table:style-name="ce6"/>
          <table:table-cell table:style-name="ce28"/>
          <table:table-cell table:number-columns-repeated="38" table:style-name="ce22"/>
          <table:table-cell table:number-columns-repeated="16336"/>
        </table:table-row>
        <table:table-row table:style-name="ro7">
          <table:table-cell office:value-type="string" table:number-columns-spanned="6" table:number-rows-spanned="1" table:style-name="ce42">
            <text:p>資料來源：由本處第五科根據審計部臺中市審計處編製之臺中市總決算審核報告彙編。</text:p>
          </table:table-cell>
          <table:covered-table-cell table:number-columns-repeated="5"/>
          <table:table-cell table:style-name="ce25"/>
          <table:table-cell table:number-columns-repeated="3" table:style-name="ce27"/>
          <table:table-cell table:number-columns-repeated="38" table:style-name="ce22"/>
          <table:table-cell table:number-columns-repeated="16336"/>
        </table:table-row>
        <table:table-row table:style-name="ro7">
          <table:table-cell office:value-type="string" table:number-columns-spanned="7" table:number-rows-spanned="1" table:style-name="ce42">
            <text:p>填表說明：本表編製1份，並依統計法規定永久保存，資料透過網際網路上傳至「臺中市公務統計行政管理系統」。</text:p>
          </table:table-cell>
          <table:covered-table-cell table:number-columns-repeated="6"/>
          <table:table-cell table:number-columns-repeated="3" table:style-name="ce28"/>
          <table:table-cell table:number-columns-repeated="38" table:style-name="ce22"/>
          <table:table-cell table:number-columns-repeated="16336"/>
        </table:table-row>
        <table:table-row table:style-name="ro1">
          <table:table-cell table:number-columns-repeated="5" table:style-name="ce7"/>
          <table:table-cell table:number-columns-repeated="43" table:style-name="ce22"/>
          <table:table-cell table:number-columns-repeated="16336"/>
        </table:table-row>
        <table:table-row table:number-rows-repeated="164" table:style-name="ro8">
          <table:table-cell table:number-columns-repeated="5" table:style-name="ce7"/>
          <table:table-cell table:number-columns-repeated="43" table:style-name="ce22"/>
          <table:table-cell table:number-columns-repeated="16336"/>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
      <number:number number:decimal-places="0" number:min-integer-digits="1" number:grouping="true">
        <number:embedded-text number:position="0"> </number:embedded-text>
      </number:number>
    </number:number-style>
    <number:number-style style:name="N51">
      <number:number number:decimal-places="2" number:min-integer-digits="1"/>
      <number:text> </number:text>
    </number:number-style>
    <number:number-style style:name="N52P0">
      <number:number number:decimal-places="0" number:min-integer-digits="1">
        <number:embedded-text number:position="0"> </number:embedded-text>
      </number:number>
    </number:number-style>
    <number:number-style style:name="N52">
      <style:text-properties fo:color="#FF0000"/>
      <number:text>(</number:text>
      <number:number number:decimal-places="0" number:min-integer-digits="1">
        <number:embedded-text number:position="0">)</number:embedded-text>
      </number:number>
      <style:map style:condition="value()&gt;=0" style:apply-style-name="N52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24T01:20:19Z</meta:creation-date>
    <dc:date>2026-08-24T01:20:19Z</dc:date>
  </office:meta>
</office:document-meta>
</file>