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623-05-10-2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4" table:default-cell-style-name="ce1"/>
        <table:table-column table:style-name="co7" table:number-columns-repeated="5" table:default-cell-style-name="ce1"/>
        <table:table-column table:style-name="co8" table:default-cell-style-name="ce1"/>
        <table:table-column table:style-name="co6" table:number-columns-repeated="35" table:default-cell-style-name="ce1"/>
        <table:table-column table:style-name="co9" table:number-columns-repeated="16334" table:default-cell-style-name="ce1"/>
        <table:table-row table:style-name="ro1">
          <table:table-cell table:style-name="ce2"/>
          <table:table-cell table:number-columns-repeated="12" table:style-name="ce10"/>
          <table:table-cell table:number-columns-repeated="2" table:style-name="ce2"/>
          <table:table-cell table:number-columns-repeated="35" table:style-name="ce10"/>
          <table:table-cell table:number-columns-repeated="16334"/>
        </table:table-row>
        <table:table-row table:style-name="ro2">
          <table:table-cell office:value-type="string" table:style-name="ce3">
            <text:p>公開類</text:p>
          </table:table-cell>
          <table:table-cell table:style-name="ce11"/>
          <table:table-cell table:number-columns-repeated="2" table:style-name="ce5"/>
          <table:table-cell table:number-columns-repeated="4" table:style-name="ce4"/>
          <table:table-cell table:style-name="ce10"/>
          <table:table-cell table:style-name="ce4"/>
          <table:table-cell table:number-columns-repeated="2" table:style-name="ce10"/>
          <table:table-cell table:style-name="ce31"/>
          <table:table-cell office:value-type="string" table:style-name="ce3">
            <text:p>編製機關</text:p>
          </table:table-cell>
          <table:table-cell office:value-type="string" table:style-name="ce3">
            <text:p>臺中市停車管理處</text:p>
          </table:table-cell>
          <table:table-cell table:style-name="ce32"/>
          <table:table-cell table:number-columns-repeated="34" table:style-name="ce10"/>
          <table:table-cell table:number-columns-repeated="16334"/>
        </table:table-row>
        <table:table-row table:style-name="ro1">
          <table:table-cell office:value-type="string" table:style-name="ce3">
            <text:p>月　報</text:p>
          </table:table-cell>
          <table:table-cell office:value-type="string" table:style-name="ce12">
            <text:p>次月25日前彙報</text:p>
          </table:table-cell>
          <table:table-cell table:number-columns-repeated="2" table:style-name="ce15"/>
          <table:table-cell table:style-name="ce22"/>
          <table:table-cell table:number-columns-repeated="3" table:style-name="ce6"/>
          <table:table-cell table:number-columns-spanned="5" table:number-rows-spanned="1" table:style-name="ce35"/>
          <table:covered-table-cell table:number-columns-repeated="4"/>
          <table:table-cell office:value-type="string" table:style-name="ce3">
            <text:p>表 <text:s text:c="3"/>號</text:p>
          </table:table-cell>
          <table:table-cell office:value-type="string" table:style-name="ce3">
            <text:p>20623-05-10-2</text:p>
          </table:table-cell>
          <table:table-cell table:style-name="ce32"/>
          <table:table-cell table:number-columns-repeated="34" table:style-name="ce10"/>
          <table:table-cell table:number-columns-repeated="16334"/>
        </table:table-row>
        <table:table-row table:style-name="ro3">
          <table:table-cell office:value-type="string" table:number-columns-spanned="15" table:number-rows-spanned="1" table:style-name="ce37">
            <text:p>臺中市公有收費停車位及收入金額</text:p>
          </table:table-cell>
          <table:covered-table-cell table:number-columns-repeated="14"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15" table:number-rows-spanned="1" table:style-name="ce38">
            <text:p>中華民國115年7月</text:p>
          </table:table-cell>
          <table:covered-table-cell table:number-columns-repeated="14"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4" table:style-name="ce39">
            <text:p>項目別</text:p>
          </table:table-cell>
          <table:covered-table-cell/>
          <table:table-cell office:value-type="string" table:number-columns-spanned="2" table:number-rows-spanned="1" table:style-name="ce41">
            <text:p>停車位數（格位）</text:p>
          </table:table-cell>
          <table:covered-table-cell/>
          <table:table-cell office:value-type="string" table:number-columns-spanned="11" table:number-rows-spanned="1" table:style-name="ce42">
            <text:p>停車收入（新台幣元）</text:p>
          </table:table-cell>
          <table:covered-table-cell table:number-columns-repeated="10"/>
          <table:table-cell table:style-name="ce32"/>
          <table:table-cell table:number-columns-repeated="34" table:style-name="ce10"/>
          <table:table-cell table:number-columns-repeated="16334"/>
        </table:table-row>
        <table:table-row table:style-name="ro2">
          <table:covered-table-cell/>
          <table:covered-table-cell/>
          <table:table-cell office:value-type="string" table:number-columns-spanned="1" table:number-rows-spanned="3" table:style-name="ce40">
            <text:p>汽車</text:p>
          </table:table-cell>
          <table:table-cell office:value-type="string" table:number-columns-spanned="1" table:number-rows-spanned="3" table:style-name="ce40">
            <text:p>機車</text:p>
          </table:table-cell>
          <table:table-cell office:value-type="string" table:number-columns-spanned="1" table:number-rows-spanned="3" table:style-name="ce43">
            <text:p>總計</text:p>
          </table:table-cell>
          <table:table-cell office:value-type="string" table:number-columns-spanned="3" table:number-rows-spanned="2" table:style-name="ce43">
            <text:p>拖吊保管、移置收入</text:p>
          </table:table-cell>
          <table:covered-table-cell table:number-columns-repeated="2"/>
          <table:table-cell office:value-type="string" table:number-columns-spanned="6" table:number-rows-spanned="1" table:style-name="ce43">
            <text:p>汽車、機車停車收入</text:p>
          </table:table-cell>
          <table:covered-table-cell table:number-columns-repeated="5"/>
          <table:table-cell office:value-type="string" table:number-columns-spanned="1" table:number-rows-spanned="3" table:style-name="ce44">
            <text:p>權利金收入</text:p>
          </table:table-cell>
          <table:table-cell table:number-columns-repeated="35" table:style-name="ce10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43">
            <text:p>計時、計次收入</text:p>
          </table:table-cell>
          <table:covered-table-cell table:number-columns-repeated="2"/>
          <table:table-cell office:value-type="string" table:number-columns-spanned="3" table:number-rows-spanned="1" table:style-name="ce43">
            <text:p>包月收入</text:p>
          </table:table-cell>
          <table:covered-table-cell table:number-columns-repeated="2"/>
          <table:covered-table-cell/>
          <table:table-cell table:number-columns-repeated="35" table:style-name="ce10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table-cell office:value-type="string" table:style-name="ce3">
            <text:p>合計</text:p>
          </table:table-cell>
          <table:table-cell office:value-type="string" table:style-name="ce3">
            <text:p>汽車</text:p>
          </table:table-cell>
          <table:table-cell office:value-type="string" table:style-name="ce3">
            <text:p>機車</text:p>
          </table:table-cell>
          <table:covered-table-cell/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number-columns-spanned="2" table:number-rows-spanned="1" table:style-name="ce33">
            <text:p>總計</text:p>
          </table:table-cell>
          <table:covered-table-cell/>
          <table:table-cell office:value-type="float" office:value="98176" table:style-name="ce16">
            <text:p><text:s/>98,176<text:s/></text:p>
          </table:table-cell>
          <table:table-cell office:value-type="float" office:value="51935" table:style-name="ce19">
            <text:p><text:s/>51,935<text:s/></text:p>
          </table:table-cell>
          <table:table-cell office:value-type="float" office:value="169883423" table:formula="of:=[.E11]+[.E15]" table:style-name="ce19">
            <text:p><text:s/>169,883,423<text:s/></text:p>
          </table:table-cell>
          <table:table-cell office:value-type="float" office:value="932800" table:formula="of:=[.F15]" table:style-name="ce19">
            <text:p><text:s/>932,800<text:s/></text:p>
          </table:table-cell>
          <table:table-cell office:value-type="float" office:value="772100" table:formula="of:=[.G15]" table:style-name="ce19">
            <text:p><text:s/>772,100<text:s/></text:p>
          </table:table-cell>
          <table:table-cell office:value-type="float" office:value="160700" table:formula="of:=[.H15]" table:style-name="ce19">
            <text:p><text:s/>160,700<text:s/></text:p>
          </table:table-cell>
          <table:table-cell office:value-type="float" office:value="94997087" table:formula="of:=[.I11]" table:style-name="ce19">
            <text:p><text:s/>94,997,08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7150480" table:formula="of:=[.L11]" table:style-name="ce19">
            <text:p><text:s/>27,150,480<text:s/></text:p>
          </table:table-cell>
          <table:table-cell office:value-type="float" office:value="25983573" table:formula="of:=[.M11]" table:style-name="ce19">
            <text:p><text:s/>25,983,573<text:s/></text:p>
          </table:table-cell>
          <table:table-cell office:value-type="float" office:value="1166907" table:formula="of:=[.N11]" table:style-name="ce19">
            <text:p><text:s/>1,166,907<text:s/></text:p>
          </table:table-cell>
          <table:table-cell office:value-type="float" office:value="46803056" table:formula="of:=[.O11]" table:style-name="ce19">
            <text:p><text:s/>46,803,056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4">
            <text:p>一、停車場合計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8950623" table:formula="of:=[.I11]+[.L11]+[.O11]" table:style-name="ce23">
            <text:p><text:s/>168,950,62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4997087" table:formula="of:=[.I12]+[.I13]" table:style-name="ce23">
            <text:p><text:s/>94,997,08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7150480" table:formula="of:=[.L12]+[.L13]" table:style-name="ce23">
            <text:p><text:s/>27,150,480<text:s/></text:p>
          </table:table-cell>
          <table:table-cell office:value-type="float" office:value="25983573" table:formula="of:=[.M12]+[.M13]" table:style-name="ce23">
            <text:p><text:s/>25,983,573<text:s/></text:p>
          </table:table-cell>
          <table:table-cell office:value-type="float" office:value="1166907" table:formula="of:=[.N12]+[.N13]" table:style-name="ce23">
            <text:p><text:s/>1,166,907<text:s/></text:p>
          </table:table-cell>
          <table:table-cell office:value-type="float" office:value="46803056" table:formula="of:=[.O14]" table:style-name="ce23">
            <text:p><text:s/>46,803,056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5">
            <text:p><text:s text:c="5"/>1、路邊停車場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7353603" table:formula="of:=[.I12]+[.L12]" table:style-name="ce23">
            <text:p><text:s/>117,353,60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3224227" table:style-name="ce23">
            <text:p><text:s/>93,224,22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129376" table:formula="of:=[.M12]+[.N12]" table:style-name="ce23">
            <text:p><text:s/>24,129,376<text:s/></text:p>
          </table:table-cell>
          <table:table-cell office:value-type="float" office:value="23063683" table:style-name="ce23">
            <text:p><text:s/>23,063,683<text:s/></text:p>
          </table:table-cell>
          <table:table-cell office:value-type="float" office:value="1065693" table:style-name="ce23">
            <text:p><text:s/>1,065,693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4">
            <text:p><text:s text:c="5"/>2、路外停車場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793964" table:formula="of:=[.I13]+[.L13]" table:style-name="ce23">
            <text:p><text:s/>4,793,96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772860" table:style-name="ce23">
            <text:p><text:s/>1,772,86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21104" table:formula="of:=[.M13]+[.N13]" table:style-name="ce23">
            <text:p><text:s/>3,021,104<text:s/></text:p>
          </table:table-cell>
          <table:table-cell office:value-type="float" office:value="2919890" table:style-name="ce23">
            <text:p><text:s/>2,919,890<text:s/></text:p>
          </table:table-cell>
          <table:table-cell office:value-type="float" office:value="101214" table:style-name="ce23">
            <text:p><text:s/>101,214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4">
            <text:p><text:s text:c="5"/>3、委託民間經營停車場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6803056" table:formula="of:=[.O14]" table:style-name="ce23">
            <text:p><text:s/>46,803,05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6803056" table:style-name="ce23">
            <text:p><text:s/>46,803,056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4">
            <text:p>二、拖吊收入合計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32800" table:formula="of:=[.F15]" table:style-name="ce23">
            <text:p><text:s/>932,800<text:s/></text:p>
          </table:table-cell>
          <table:table-cell office:value-type="float" office:value="932800" table:formula="of:=[.F16]+[.F17]" table:style-name="ce23">
            <text:p><text:s/>932,800<text:s/></text:p>
          </table:table-cell>
          <table:table-cell office:value-type="float" office:value="772100" table:formula="of:=[.G16]+[.G17]" table:style-name="ce23">
            <text:p><text:s/>772,100<text:s/></text:p>
          </table:table-cell>
          <table:table-cell office:value-type="float" office:value="160700" table:formula="of:=[.H16]+[.H17]" table:style-name="ce23">
            <text:p><text:s/>160,7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4">
            <text:p><text:s text:c="5"/>1、公有拖吊</text:p>
          </table:table-cell>
          <table:table-cell table:style-name="ce13"/>
          <table:table-cell office:value-type="float" office:value="0" table:style-name="ce17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59100" table:formula="of:=[.F16]" table:style-name="ce23">
            <text:p><text:s/>859,100<text:s/></text:p>
          </table:table-cell>
          <table:table-cell office:value-type="float" office:value="859100" table:formula="of:=[.G16]+[.H16]" table:style-name="ce23">
            <text:p><text:s/>859,100<text:s/></text:p>
          </table:table-cell>
          <table:table-cell office:value-type="float" office:value="720700" table:style-name="ce23">
            <text:p><text:s/>720,700<text:s/></text:p>
          </table:table-cell>
          <table:table-cell office:value-type="float" office:value="138400" table:style-name="ce23">
            <text:p><text:s/>138,4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3">
          <table:table-cell office:value-type="string" table:style-name="ce6">
            <text:p><text:s text:c="5"/>2、民間拖吊</text:p>
          </table:table-cell>
          <table:table-cell table:style-name="ce14"/>
          <table:table-cell office:value-type="float" office:value="0" table:style-name="ce18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73700" table:formula="of:=[.F17]" table:style-name="ce24">
            <text:p><text:s/>73,700<text:s/></text:p>
          </table:table-cell>
          <table:table-cell office:value-type="float" office:value="73700" table:formula="of:=[.G17]+[.H17]" table:style-name="ce24">
            <text:p><text:s/>73,700<text:s/></text:p>
          </table:table-cell>
          <table:table-cell office:value-type="float" office:value="51400" table:style-name="ce24">
            <text:p><text:s/>51,400<text:s/></text:p>
          </table:table-cell>
          <table:table-cell office:value-type="float" office:value="22300" table:style-name="ce24">
            <text:p><text:s/>22,300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35" table:style-name="ce10"/>
          <table:table-cell table:number-columns-repeated="16334"/>
        </table:table-row>
        <table:table-row table:style-name="ro4">
          <table:table-cell table:number-columns-repeated="6" table:style-name="ce7"/>
          <table:table-cell table:style-name="ce27"/>
          <table:table-cell table:number-columns-repeated="3" table:style-name="ce28"/>
          <table:table-cell table:number-columns-repeated="2" table:style-name="ce27"/>
          <table:table-cell office:value-type="string" table:number-columns-spanned="3" table:number-rows-spanned="1" table:style-name="ce45">
            <text:p>中華民國 115 年 8 月 18 日編製</text:p>
          </table:table-cell>
          <table:covered-table-cell table:number-columns-repeated="2"/>
          <table:table-cell table:number-columns-repeated="35" table:style-name="ce10"/>
          <table:table-cell table:number-columns-repeated="16334"/>
        </table:table-row>
        <table:table-row table:style-name="ro5">
          <table:table-cell office:value-type="string" table:style-name="ce8">
            <text:p>填表</text:p>
          </table:table-cell>
          <table:table-cell table:number-columns-repeated="2" table:style-name="ce8"/>
          <table:table-cell office:value-type="string" table:style-name="ce8">
            <text:p>審核</text:p>
          </table:table-cell>
          <table:table-cell table:style-name="ce25"/>
          <table:table-cell table:style-name="ce8"/>
          <table:table-cell table:style-name="ce25"/>
          <table:table-cell office:value-type="string" table:style-name="ce29">
            <text:p>業務主管人員</text:p>
          </table:table-cell>
          <table:table-cell table:number-columns-repeated="2" table:style-name="ce29"/>
          <table:table-cell table:number-columns-repeated="2" table:style-name="ce25"/>
          <table:table-cell office:value-type="string" table:style-name="ce25">
            <text:p>機關首長</text:p>
          </table:table-cell>
          <table:table-cell table:style-name="ce5"/>
          <table:table-cell table:style-name="ce26"/>
          <table:table-cell table:number-columns-repeated="35" table:style-name="ce10"/>
          <table:table-cell table:number-columns-repeated="16334"/>
        </table:table-row>
        <table:table-row table:style-name="ro5">
          <table:table-cell table:style-name="ce4"/>
          <table:table-cell table:number-columns-repeated="3" table:style-name="ce5"/>
          <table:table-cell table:number-columns-repeated="2" table:style-name="ce26"/>
          <table:table-cell table:style-name="ce4"/>
          <table:table-cell office:value-type="string" table:style-name="ce26">
            <text:p>主辦統計人員</text:p>
          </table:table-cell>
          <table:table-cell table:number-columns-repeated="2" table:style-name="ce26"/>
          <table:table-cell table:number-columns-repeated="5" table:style-name="ce4"/>
          <table:table-cell table:number-columns-repeated="35" table:style-name="ce10"/>
          <table:table-cell table:number-columns-repeated="16334"/>
        </table:table-row>
        <table:table-row table:style-name="ro6">
          <table:table-cell office:value-type="string" table:style-name="ce4">
            <text:p>資料來源：本處停管課依據本處、新市政、陽明櫃檯及各停車場、拖吊場收入報表等資料彙編。</text:p>
          </table:table-cell>
          <table:table-cell table:number-columns-repeated="3" table:style-name="ce8"/>
          <table:table-cell table:number-columns-repeated="11" table:style-name="ce4"/>
          <table:table-cell table:number-columns-repeated="35" table:style-name="ce10"/>
          <table:table-cell table:number-columns-repeated="16334"/>
        </table:table-row>
        <table:table-row table:style-name="ro7">
          <table:table-cell office:value-type="string" table:style-name="ce4">
            <text:p>填表說明：本表編製1份，並依統計法規定永久保存，資料透過網際網路上傳至「臺中市公務統計行政管理系統」。</text:p>
          </table:table-cell>
          <table:table-cell table:number-columns-repeated="3" table:style-name="ce5"/>
          <table:table-cell table:number-columns-repeated="8" table:style-name="ce4"/>
          <table:table-cell table:style-name="ce10"/>
          <table:table-cell table:number-columns-repeated="2" table:style-name="ce4"/>
          <table:table-cell table:number-columns-repeated="35" table:style-name="ce10"/>
          <table:table-cell table:number-columns-repeated="16334"/>
        </table:table-row>
        <table:table-row table:style-name="ro8">
          <table:table-cell table:style-name="ce4"/>
          <table:table-cell table:number-columns-repeated="3" table:style-name="ce5"/>
          <table:table-cell table:number-columns-repeated="11" table:style-name="ce4"/>
          <table:table-cell table:number-columns-repeated="35" table:style-name="ce10"/>
          <table:table-cell table:number-columns-repeated="16334"/>
        </table:table-row>
        <table:table-row table:style-name="ro1">
          <table:table-cell table:number-columns-repeated="4" table:style-name="ce9"/>
          <table:table-cell table:number-columns-repeated="46" table:style-name="ce10"/>
          <table:table-cell table:number-columns-repeated="16334"/>
        </table:table-row>
        <table:table-row table:number-rows-repeated="176" table:style-name="ro1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24T03:20:20Z</meta:creation-date>
    <dc:date>2026-08-24T03:20:20Z</dc:date>
  </office:meta>
</office:document-meta>
</file>