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9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1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51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4.78895833333333cm"/>
    </style:style>
    <style:style style:name="co4" style:family="table-column">
      <style:table-column-properties fo:break-before="auto" style:column-width="3.942291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4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3">
            <text:p>臺中市政府環境保護局</text:p>
          </table:table-cell>
          <table:covered-table-cell/>
          <table:table-cell table:style-name="ce28"/>
          <table:table-cell table:style-name="ce29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3">
            <text:p>11251-01-01-2</text:p>
          </table:table-cell>
          <table:covered-table-cell/>
          <table:table-cell table:style-name="ce28"/>
          <table:table-cell table:style-name="ce29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9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40">
            <text:p>中華民國114年2月 <text:s text:c="31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35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41">
            <text:p>一般垃圾</text:p>
          </table:table-cell>
          <table:table-cell table:style-name="ce21"/>
          <table:table-cell table:style-name="ce22"/>
          <table:table-cell office:value-type="string" table:number-columns-spanned="1" table:number-rows-spanned="2" table:style-name="ce43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4">
            <text:p>產生量</text:p>
          </table:table-cell>
          <table:table-cell office:value-type="string" table:number-columns-spanned="2" table:number-rows-spanned="1" table:style-name="ce38">
            <text:p>總計</text:p>
          </table:table-cell>
          <table:covered-table-cell/>
          <table:table-cell office:value-type="float" office:value="42860.75" table:style-name="ce19">
            <text:p><text:s/>42,860.750<text:s/></text:p>
          </table:table-cell>
          <table:table-cell office:value-type="float" office:value="9384.7099999999991" table:style-name="ce19">
            <text:p><text:s/>9,384.710<text:s/></text:p>
          </table:table-cell>
          <table:table-cell office:value-type="float" office:value="467.3" table:style-name="ce19">
            <text:p><text:s/>467.300<text:s/></text:p>
          </table:table-cell>
          <table:table-cell office:value-type="float" office:value="6107.97" table:style-name="ce24">
            <text:p><text:s/>6,107.970<text:s/></text:p>
          </table:table-cell>
          <table:table-cell table:style-name="ce8"/>
          <table:table-cell table:style-name="ce30"/>
          <table:table-cell table:number-columns-repeated="4" table:style-name="ce31"/>
          <table:table-cell table:number-columns-repeated="37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環保單位自行清運</text:p>
          </table:table-cell>
          <table:covered-table-cell/>
          <table:table-cell office:value-type="float" office:value="22393.68" table:style-name="ce19">
            <text:p><text:s/>22,393.68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467.3" table:style-name="ce19">
            <text:p><text:s/>467.300<text:s/></text:p>
          </table:table-cell>
          <table:table-cell office:value-type="float" office:value="6107.97" table:style-name="ce24">
            <text:p><text:s/>6,107.970<text:s/></text:p>
          </table:table-cell>
          <table:table-cell table:style-name="ce8"/>
          <table:table-cell table:style-name="ce31"/>
          <table:table-cell table:number-columns-repeated="4" table:style-name="ce32"/>
          <table:table-cell table:number-columns-repeated="37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環保單位委託清運</text:p>
          </table:table-cell>
          <table:covered-table-cell/>
          <table:table-cell office:value-type="float" office:value="1618.41" table:style-name="ce19">
            <text:p><text:s/>1,618.410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0"/>
          <table:table-cell office:value-type="float" office:value="0" table:style-name="ce24">
            <text:p><text:s/>-<text:s text:c="3"/></text:p>
          </table:table-cell>
          <table:table-cell table:style-name="ce8"/>
          <table:table-cell table:style-name="ce31"/>
          <table:table-cell table:number-columns-repeated="4" table:style-name="ce32"/>
          <table:table-cell table:number-columns-repeated="37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公私處所自行或委託清運</text:p>
          </table:table-cell>
          <table:covered-table-cell/>
          <table:table-cell office:value-type="float" office:value="18848.66" table:style-name="ce19">
            <text:p><text:s/>18,848.660<text:s/></text:p>
          </table:table-cell>
          <table:table-cell office:value-type="float" office:value="9384.7099999999991" table:style-name="ce19">
            <text:p><text:s/>9,384.710<text:s/></text:p>
          </table:table-cell>
          <table:table-cell table:style-name="ce20"/>
          <table:table-cell office:value-type="float" office:value="0" table:style-name="ce24">
            <text:p><text:s/>-<text:s text:c="3"/></text:p>
          </table:table-cell>
          <table:table-cell table:style-name="ce8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35">
            <text:p>處理量</text:p>
          </table:table-cell>
          <table:table-cell office:value-type="string" table:number-columns-spanned="2" table:number-rows-spanned="1" table:style-name="ce38">
            <text:p>總計</text:p>
          </table:table-cell>
          <table:covered-table-cell/>
          <table:table-cell office:value-type="float" office:value="43566.53" table:style-name="ce19">
            <text:p><text:s/>43,566.530<text:s/></text:p>
          </table:table-cell>
          <table:table-cell office:value-type="float" office:value="9384.7099999999991" table:style-name="ce19">
            <text:p><text:s/>9,384.710<text:s/></text:p>
          </table:table-cell>
          <table:table-cell office:value-type="float" office:value="467.3" table:style-name="ce19">
            <text:p><text:s/>467.300<text:s/></text:p>
          </table:table-cell>
          <table:table-cell office:value-type="float" office:value="6107.97" table:style-name="ce24">
            <text:p><text:s/>6,107.97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　　本月產生垃圾</text:p>
          </table:table-cell>
          <table:covered-table-cell/>
          <table:table-cell office:value-type="float" office:value="42273.73" table:style-name="ce19">
            <text:p><text:s/>42,273.730<text:s/></text:p>
          </table:table-cell>
          <table:table-cell office:value-type="float" office:value="9384.7099999999991" table:style-name="ce19">
            <text:p><text:s/>9,384.710<text:s/></text:p>
          </table:table-cell>
          <table:table-cell office:value-type="float" office:value="467.3" table:style-name="ce19">
            <text:p><text:s/>467.300<text:s/></text:p>
          </table:table-cell>
          <table:table-cell office:value-type="float" office:value="6107.97" table:style-name="ce24">
            <text:p><text:s/>6,107.97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　　過去暫存垃圾</text:p>
          </table:table-cell>
          <table:covered-table-cell/>
          <table:table-cell office:value-type="float" office:value="1292.8" table:style-name="ce19">
            <text:p><text:s/>1,292.80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8">
            <text:p>焚化</text:p>
          </table:table-cell>
          <table:table-cell office:value-type="string" table:style-name="ce2">
            <text:p>計</text:p>
          </table:table-cell>
          <table:table-cell office:value-type="float" office:value="43566.53" table:style-name="ce19">
            <text:p><text:s/>43,566.530<text:s/></text:p>
          </table:table-cell>
          <table:table-cell office:value-type="float" office:value="9384.7099999999991" table:style-name="ce19">
            <text:p><text:s/>9,384.710<text:s/></text:p>
          </table:table-cell>
          <table:table-cell office:value-type="float" office:value="467.3" table:style-name="ce19">
            <text:p><text:s/>467.300<text:s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42273.73" table:style-name="ce19">
            <text:p><text:s/>42,273.730<text:s/></text:p>
          </table:table-cell>
          <table:table-cell office:value-type="float" office:value="9384.7099999999991" table:style-name="ce19">
            <text:p><text:s/>9,384.710<text:s/></text:p>
          </table:table-cell>
          <table:table-cell office:value-type="float" office:value="467.3" table:style-name="ce19">
            <text:p><text:s/>467.300<text:s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1292.8" table:style-name="ce19">
            <text:p><text:s/>1,292.80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8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8">
            <text:p>回收再利用</text:p>
          </table:table-cell>
          <table:table-cell office:value-type="string" table:style-name="ce2">
            <text:p>堆 <text:s/>肥</text:p>
          </table:table-cell>
          <table:table-cell table:number-columns-repeated="3" table:style-name="ce20"/>
          <table:table-cell office:value-type="float" office:value="29.89" table:style-name="ce24">
            <text:p><text:s/>29.89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table:number-columns-repeated="3" table:style-name="ce20"/>
          <table:table-cell office:value-type="float" office:value="3861.8" table:style-name="ce24">
            <text:p><text:s/>3,861.80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table:number-columns-repeated="3" table:style-name="ce20"/>
          <table:table-cell office:value-type="float" office:value="2216.2800000000002" table:style-name="ce24">
            <text:p><text:s/>2,216.28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8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6">
            <text:p>本月新增暫存量</text:p>
          </table:table-cell>
          <table:covered-table-cell table:number-columns-repeated="2"/>
          <table:table-cell office:value-type="float" office:value="587.02" table:style-name="ce19">
            <text:p><text:s/>587.02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6">
            <text:p>中華民國114年3月25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6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7">
            <text:p>填表說明：本表編製1份，依統計法規定永久保存 ，資料透過網際路上傳至「臺中市公務統計行政管理系統」及環境</text:p>
            <text:p><text:s text:c="10"/>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6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3">
            <text:p>機關首長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3" number:min-integer-digits="1" number:grouping="true"/>
      <number:text> </number:text>
    </number:number-style>
    <number:number-style style:name="N49P1">
      <number:text>-</number:text>
      <number:number number:decimal-places="3" number:min-integer-digits="1" number:grouping="true"/>
      <number:text> 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9" number:min-integer-digits="1" number:grouping="true"/>
      <number:text> </number:text>
    </number:number-style>
    <number:number-style style:name="N50P1">
      <number:text>-</number:text>
      <number:number number:decimal-places="9" number:min-integer-digits="1" number:grouping="true"/>
      <number:text> </number:text>
    </number:number-style>
    <number:number-style style:name="N50P2">
      <number:text> -</number:text>
      <number:number number:decimal-places="0" number:min-integer-digits="3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3" number:min-integer-digits="1" number:grouping="true"/>
      <number:text> </number:text>
    </number:number-style>
    <number:number-style style:name="N51P1">
      <number:text>-</number:text>
      <number:number number:decimal-places="3" number:min-integer-digits="1" number:grouping="true"/>
      <number:text> </number:text>
    </number:number-style>
    <number:number-style style:name="N51P2">
      <number:text> -</number:text>
      <number:number number:decimal-places="0" number:min-integer-digits="3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3-26T03:40:24Z</meta:creation-date>
    <dc:date>2025-03-26T03:40:24Z</dc:date>
  </office:meta>
</office:document-meta>
</file>