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39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number-columns-repeated="43" table:default-cell-style-name="ce1"/>
        <table:table-column table:style-name="co6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2">
            <text:p>臺中市政府環境保護局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2">
            <text:p>11251-01-01-2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8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39">
            <text:p><text:s text:c="43"/>中華民國114年8月 <text:s text:c="27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4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40">
            <text:p>一般垃圾</text:p>
          </table:table-cell>
          <table:table-cell table:style-name="ce22"/>
          <table:table-cell table:style-name="ce23"/>
          <table:table-cell office:value-type="string" table:number-columns-spanned="1" table:number-rows-spanned="2" table:style-name="ce42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3">
            <text:p>產生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46549.135000000002" table:style-name="ce19">
            <text:p>46,549.135</text:p>
          </table:table-cell>
          <table:table-cell office:value-type="float" office:value="10093.754999999999" table:style-name="ce19">
            <text:p>10,093.755</text:p>
          </table:table-cell>
          <table:table-cell office:value-type="float" office:value="858.47" table:style-name="ce19">
            <text:p>858.470</text:p>
          </table:table-cell>
          <table:table-cell office:value-type="float" office:value="5707.11" table:style-name="ce25">
            <text:p>5,707.1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環保單位自行清運</text:p>
          </table:table-cell>
          <table:covered-table-cell/>
          <table:table-cell office:value-type="float" office:value="25090.37" table:style-name="ce19">
            <text:p>25,090.37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58.47" table:style-name="ce19">
            <text:p>858.470</text:p>
          </table:table-cell>
          <table:table-cell office:value-type="float" office:value="5707.11" table:style-name="ce25">
            <text:p>5,707.1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環保單位委託清運</text:p>
          </table:table-cell>
          <table:covered-table-cell/>
          <table:table-cell office:value-type="float" office:value="1543.24" table:style-name="ce19">
            <text:p>1,543.240</text:p>
          </table:table-cell>
          <table:table-cell office:value-type="float" office:value="0" table:style-name="ce20">
            <text:p><text:s/>-<text:s/>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公私處所自行或委託清運</text:p>
          </table:table-cell>
          <table:covered-table-cell/>
          <table:table-cell office:value-type="float" office:value="19915.525000000001" table:style-name="ce19">
            <text:p>19,915.525</text:p>
          </table:table-cell>
          <table:table-cell office:value-type="float" office:value="10093.754999999999" table:style-name="ce19">
            <text:p>10,093.755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4">
            <text:p>處理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46264.824999999997" table:style-name="ce19">
            <text:p>46,264.825</text:p>
          </table:table-cell>
          <table:table-cell office:value-type="float" office:value="10093.754999999999" table:style-name="ce19">
            <text:p>10,093.755</text:p>
          </table:table-cell>
          <table:table-cell office:value-type="float" office:value="858.47" table:style-name="ce19">
            <text:p>858.470</text:p>
          </table:table-cell>
          <table:table-cell office:value-type="float" office:value="5707.11" table:style-name="ce25">
            <text:p>5,707.1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本月產生垃圾</text:p>
          </table:table-cell>
          <table:covered-table-cell/>
          <table:table-cell office:value-type="float" office:value="46195.425000000003" table:style-name="ce19">
            <text:p>46,195.425</text:p>
          </table:table-cell>
          <table:table-cell office:value-type="float" office:value="10093.754999999999" table:style-name="ce19">
            <text:p>10,093.755</text:p>
          </table:table-cell>
          <table:table-cell office:value-type="float" office:value="858.47" table:style-name="ce19">
            <text:p>858.470</text:p>
          </table:table-cell>
          <table:table-cell office:value-type="float" office:value="5707.11" table:style-name="ce25">
            <text:p>5,707.1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過去暫存垃圾</text:p>
          </table:table-cell>
          <table:covered-table-cell/>
          <table:table-cell office:value-type="float" office:value="69.400000000000006" table:style-name="ce19">
            <text:p>69.40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6264.824999999997" table:style-name="ce19">
            <text:p>46,264.825</text:p>
          </table:table-cell>
          <table:table-cell office:value-type="float" office:value="10093.754999999999" table:style-name="ce19">
            <text:p>10,093.755</text:p>
          </table:table-cell>
          <table:table-cell office:value-type="float" office:value="858.47" table:style-name="ce19">
            <text:p>858.470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46195.425000000003" table:style-name="ce19">
            <text:p>46,195.425</text:p>
          </table:table-cell>
          <table:table-cell office:value-type="float" office:value="10093.754999999999" table:style-name="ce19">
            <text:p>10,093.755</text:p>
          </table:table-cell>
          <table:table-cell office:value-type="float" office:value="858.47" table:style-name="ce19">
            <text:p>858.470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69.400000000000006" table:style-name="ce19">
            <text:p>69.40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1"/>
          <table:table-cell office:value-type="float" office:value="40.880000000000003" table:style-name="ce25">
            <text:p>40.88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1"/>
          <table:table-cell office:value-type="float" office:value="3544.43" table:style-name="ce25">
            <text:p>3,544.43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1"/>
          <table:table-cell office:value-type="float" office:value="2121.8000000000002" table:style-name="ce25">
            <text:p>2,121.8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5">
            <text:p>本月新增暫存量</text:p>
          </table:table-cell>
          <table:covered-table-cell table:number-columns-repeated="2"/>
          <table:table-cell office:value-type="float" office:value="353.71" table:style-name="ce19">
            <text:p>353.71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8">
            <text:p>中華民國114年9月25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5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6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5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4">
            <text:p>機關首長</text:p>
          </table:table-cell>
          <table:table-cell table:style-name="ce29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9-26T03:40:20Z</meta:creation-date>
    <dc:date>2025-09-26T03:40:20Z</dc:date>
  </office:meta>
</office:document-meta>
</file>