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4" table:default-cell-style-name="ce1"/>
        <table:table-column table:style-name="co4" table:number-columns-repeated="43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2">
            <text:p>臺中市政府環境保護局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2">
            <text:p>11251-01-01-2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8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39">
            <text:p>中華民國114年10月 <text:s text:c="28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4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40">
            <text:p>一般垃圾</text:p>
          </table:table-cell>
          <table:table-cell table:style-name="ce22"/>
          <table:table-cell table:style-name="ce23"/>
          <table:table-cell office:value-type="string" table:number-columns-spanned="1" table:number-rows-spanned="2" table:style-name="ce41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2">
            <text:p>產生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2260.305999999997" table:style-name="ce19">
            <text:p>42,260.306</text:p>
          </table:table-cell>
          <table:table-cell office:value-type="float" office:value="10370.207" table:style-name="ce19">
            <text:p>10,370.207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6312" table:style-name="ce25">
            <text:p>6,312.0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自行清運</text:p>
          </table:table-cell>
          <table:covered-table-cell/>
          <table:table-cell office:value-type="float" office:value="21137.48" table:style-name="ce19">
            <text:p>21,137.48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6312" table:style-name="ce25">
            <text:p>6,312.0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環保單位委託清運</text:p>
          </table:table-cell>
          <table:covered-table-cell/>
          <table:table-cell office:value-type="float" office:value="532.1" table:style-name="ce19">
            <text:p>532.100</text:p>
          </table:table-cell>
          <table:table-cell office:value-type="float" office:value="0" table:style-name="ce20">
            <text:p><text:s/>-<text:s/>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公私處所自行或委託清運</text:p>
          </table:table-cell>
          <table:covered-table-cell/>
          <table:table-cell office:value-type="float" office:value="20590.725999999999" table:style-name="ce19">
            <text:p>20,590.726</text:p>
          </table:table-cell>
          <table:table-cell office:value-type="float" office:value="10370.207" table:style-name="ce19">
            <text:p>10,370.207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4">
            <text:p>處理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33910.686000000002" table:style-name="ce19">
            <text:p>33,910.686</text:p>
          </table:table-cell>
          <table:table-cell office:value-type="float" office:value="10370.207" table:style-name="ce19">
            <text:p>10,370.207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6312" table:style-name="ce25">
            <text:p>6,312.0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本月產生垃圾</text:p>
          </table:table-cell>
          <table:covered-table-cell/>
          <table:table-cell office:value-type="float" office:value="32739.795999999998" table:style-name="ce19">
            <text:p>32,739.796</text:p>
          </table:table-cell>
          <table:table-cell office:value-type="float" office:value="10370.207" table:style-name="ce19">
            <text:p>10,370.207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6312" table:style-name="ce25">
            <text:p>6,312.0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過去暫存垃圾</text:p>
          </table:table-cell>
          <table:covered-table-cell/>
          <table:table-cell office:value-type="float" office:value="1170.8900000000001" table:style-name="ce19">
            <text:p>1,170.89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焚化</text:p>
          </table:table-cell>
          <table:table-cell office:value-type="string" table:style-name="ce2">
            <text:p>計</text:p>
          </table:table-cell>
          <table:table-cell office:value-type="float" office:value="33910.686000000002" table:style-name="ce19">
            <text:p>33,910.686</text:p>
          </table:table-cell>
          <table:table-cell office:value-type="float" office:value="10370.207" table:style-name="ce19">
            <text:p>10,370.207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808.92" table:style-name="ce25">
            <text:p>808.92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32739.795999999998" table:style-name="ce19">
            <text:p>32,739.796</text:p>
          </table:table-cell>
          <table:table-cell office:value-type="float" office:value="10370.207" table:style-name="ce19">
            <text:p>10,370.207</text:p>
          </table:table-cell>
          <table:table-cell office:value-type="float" office:value="318.10000000000002" table:style-name="ce19">
            <text:p>318.100</text:p>
          </table:table-cell>
          <table:table-cell office:value-type="float" office:value="808.92" table:style-name="ce25">
            <text:p>808.92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1170.8900000000001" table:style-name="ce19">
            <text:p>1,170.89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91.75" table:style-name="ce25">
            <text:p>1,691.75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91.75" table:style-name="ce25">
            <text:p>1,691.75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1"/>
          <table:table-cell office:value-type="float" office:value="29.13" table:style-name="ce25">
            <text:p>29.13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1"/>
          <table:table-cell office:value-type="float" office:value="1574.9" table:style-name="ce25">
            <text:p>1,574.9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1"/>
          <table:table-cell office:value-type="float" office:value="2207.3000000000002" table:style-name="ce25">
            <text:p>2,207.3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4">
            <text:p>本月新增暫存量</text:p>
          </table:table-cell>
          <table:covered-table-cell table:number-columns-repeated="2"/>
          <table:table-cell office:value-type="float" office:value="9520.51" table:style-name="ce19">
            <text:p>9,520.51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8">
            <text:p>中華民國114年11月27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5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6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5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9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1-28T08:10:16Z</meta:creation-date>
    <dc:date>2025-11-28T08:10:16Z</dc:date>
  </office:meta>
</office:document-meta>
</file>