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5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5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9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51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9">
      <style:table-cell-properties fo:border="thin solid #000000" style:vertical-align="middle" fo:background-color="#D9D9D9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52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9D9D9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DDDDD"/>
      <style:text-properties fo:color="#FFFFFF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4" table:default-cell-style-name="ce1"/>
        <table:table-column table:style-name="co4" table:number-columns-repeated="43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5">
            <text:p>臺中市政府環境保護局</text:p>
          </table:table-cell>
          <table:covered-table-cell/>
          <table:table-cell table:style-name="ce35"/>
          <table:table-cell table:style-name="ce36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45">
            <text:p>11251-01-01-2</text:p>
          </table:table-cell>
          <table:covered-table-cell/>
          <table:table-cell table:style-name="ce35"/>
          <table:table-cell table:style-name="ce36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9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50">
            <text:p>中華民國114年11月 <text:s text:c="31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47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8">
            <text:p>一般垃圾</text:p>
          </table:table-cell>
          <table:table-cell table:style-name="ce23"/>
          <table:table-cell table:style-name="ce24"/>
          <table:table-cell office:value-type="string" table:number-columns-spanned="1" table:number-rows-spanned="2" table:style-name="ce40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8">
            <text:p>事業員工</text:p>
            <text:p>生活垃圾</text:p>
          </table:table-cell>
          <table:table-cell office:value-type="string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2">
            <text:p>產生量</text:p>
          </table:table-cell>
          <table:table-cell office:value-type="string" table:number-columns-spanned="2" table:number-rows-spanned="1" table:style-name="ce41">
            <text:p>總計</text:p>
          </table:table-cell>
          <table:covered-table-cell/>
          <table:table-cell office:value-type="float" office:value="41492.474999999999" table:formula="of:=+[.D9]+[.D10]+[.D11]" table:style-name="ce19">
            <text:p>41,492.475<text:s/></text:p>
          </table:table-cell>
          <table:table-cell office:value-type="float" office:value="10258.914000000001" table:formula="of:=+[.E9]+[.E10]+[.E11]" table:style-name="ce19">
            <text:p>10,258.914<text:s/></text:p>
          </table:table-cell>
          <table:table-cell office:value-type="float" office:value="335.02" table:style-name="ce25">
            <text:p>335.020<text:s/></text:p>
          </table:table-cell>
          <table:table-cell office:value-type="float" office:value="7472.32" table:formula="of:=+[.G9]+[.G10]+[.G11]" table:style-name="ce29">
            <text:p>7,472.32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環保單位自行清運</text:p>
          </table:table-cell>
          <table:covered-table-cell/>
          <table:table-cell office:value-type="float" office:value="20952.64" table:style-name="ce19">
            <text:p>20,952.640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335.02" table:style-name="ce19">
            <text:p>335.020<text:s/></text:p>
          </table:table-cell>
          <table:table-cell office:value-type="float" office:value="7472.32" table:style-name="ce29">
            <text:p>7,472.32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環保單位委託清運</text:p>
          </table:table-cell>
          <table:covered-table-cell/>
          <table:table-cell office:value-type="float" office:value="352.19" table:style-name="ce19">
            <text:p>352.190<text:s/></text:p>
          </table:table-cell>
          <table:table-cell office:value-type="float" office:value="0" table:style-name="ce20">
            <text:p><text:s/>-<text:s text:c="3"/></text:p>
          </table:table-cell>
          <table:table-cell table:style-name="ce26"/>
          <table:table-cell office:value-type="float" office:value="0" table:style-name="ce30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公私處所自行或委託清運</text:p>
          </table:table-cell>
          <table:covered-table-cell/>
          <table:table-cell office:value-type="float" office:value="20187.645" table:style-name="ce19">
            <text:p>20,187.645<text:s/></text:p>
          </table:table-cell>
          <table:table-cell office:value-type="float" office:value="10258.914000000001" table:style-name="ce19">
            <text:p>10,258.914<text:s/></text:p>
          </table:table-cell>
          <table:table-cell table:style-name="ce26"/>
          <table:table-cell office:value-type="float" office:value="0" table:style-name="ce30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47">
            <text:p>處理量</text:p>
          </table:table-cell>
          <table:table-cell office:value-type="string" table:number-columns-spanned="2" table:number-rows-spanned="1" table:style-name="ce41">
            <text:p>總計</text:p>
          </table:table-cell>
          <table:covered-table-cell/>
          <table:table-cell office:value-type="float" office:value="29026.535" table:formula="of:=+[.D13]+[.D14]" table:style-name="ce19">
            <text:p>29,026.535<text:s/></text:p>
          </table:table-cell>
          <table:table-cell office:value-type="float" office:value="10258.914000000001" table:formula="of:=+[.E13]+[.E14]" table:style-name="ce19">
            <text:p>10,258.914<text:s/></text:p>
          </table:table-cell>
          <table:table-cell office:value-type="float" office:value="335.02" table:formula="of:=+[.F13]+[.F14]" table:style-name="ce25">
            <text:p>335.020<text:s/></text:p>
          </table:table-cell>
          <table:table-cell office:value-type="float" office:value="7472.32" table:style-name="ce29">
            <text:p>7,472.32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　　本月產生垃圾</text:p>
          </table:table-cell>
          <table:covered-table-cell/>
          <table:table-cell office:value-type="float" office:value="29026.535" table:style-name="ce19">
            <text:p>29,026.535<text:s/></text:p>
          </table:table-cell>
          <table:table-cell office:value-type="float" office:value="10258.914000000001" table:style-name="ce19">
            <text:p>10,258.914<text:s/></text:p>
          </table:table-cell>
          <table:table-cell office:value-type="float" office:value="335.02" table:style-name="ce19">
            <text:p>335.020<text:s/></text:p>
          </table:table-cell>
          <table:table-cell office:value-type="float" office:value="7472.32" table:style-name="ce29">
            <text:p>7,472.32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1">
            <text:p>　　過去暫存垃圾</text:p>
          </table:table-cell>
          <table:covered-table-cell/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table:style-name="ce31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焚化</text:p>
          </table:table-cell>
          <table:table-cell office:value-type="string" table:style-name="ce2">
            <text:p>計</text:p>
          </table:table-cell>
          <table:table-cell office:value-type="float" office:value="29026.535" table:formula="of:=+[.D16]+[.D17]" table:style-name="ce21">
            <text:p><text:s/>29,026.535<text:s/></text:p>
          </table:table-cell>
          <table:table-cell office:value-type="float" office:value="10258.914000000001" table:formula="of:=+[.E16]+[.E17]" table:style-name="ce21">
            <text:p><text:s/>10,258.914<text:s/></text:p>
          </table:table-cell>
          <table:table-cell office:value-type="float" office:value="335.02" table:formula="of:=+[.F16]+[.F17]" table:style-name="ce27">
            <text:p>335.020</text:p>
          </table:table-cell>
          <table:table-cell office:value-type="float" office:value="5094.8999999999996" table:style-name="ce29">
            <text:p>5,094.9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29026.535" table:style-name="ce21">
            <text:p><text:s/>29,026.535<text:s/></text:p>
          </table:table-cell>
          <table:table-cell office:value-type="float" office:value="10258.914000000001" table:style-name="ce21">
            <text:p><text:s/>10,258.914<text:s/></text:p>
          </table:table-cell>
          <table:table-cell office:value-type="float" office:value="335.02" table:style-name="ce27">
            <text:p>335.020</text:p>
          </table:table-cell>
          <table:table-cell office:value-type="float" office:value="5094.8999999999996" table:style-name="ce29">
            <text:p>5,094.9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table:style-name="ce31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28.9" table:style-name="ce29">
            <text:p>28.9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28.9" table:style-name="ce29">
            <text:p>28.90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table:style-name="ce31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2"/>
          <table:table-cell office:value-type="float" office:value="30.64" table:style-name="ce29">
            <text:p>30.64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2"/>
          <table:table-cell office:value-type="float" office:value="0" table:style-name="ce30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2"/>
          <table:table-cell office:value-type="float" office:value="2317.88" table:style-name="ce29">
            <text:p>2,317.880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其他</text:p>
          </table:table-cell>
          <table:table-cell office:value-type="string" table:style-name="ce2">
            <text:p>計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30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30">
            <text:p><text:s/>-<text:s text:c="3"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table:style-name="ce31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4">
            <text:p>本月新增暫存量</text:p>
          </table:table-cell>
          <table:covered-table-cell table:number-columns-repeated="2"/>
          <table:table-cell office:value-type="float" office:value="12465.94" table:style-name="ce19">
            <text:p>12,465.940<text:s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table:style-name="ce32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33">
            <text:p>中華民國 <text:s/>114 <text:s/>年 <text:s/>12 <text:s text:c="2"/>月 29 <text:s text:c="2"/>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7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48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7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8">
            <text:p>機關首長</text:p>
          </table:table-cell>
          <table:table-cell table:style-name="ce34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  <number:text> </number:text>
    </number:number-style>
    <number:number-style style:name="N50P0">
      <number:text> </number:text>
      <number:number number:decimal-places="3" number:min-integer-digits="1" number:grouping="true"/>
      <number:text> </number:text>
    </number:number-style>
    <number:number-style style:name="N50P1">
      <number:text>-</number:text>
      <number:number number:decimal-places="3" number:min-integer-digits="1" number:grouping="true"/>
      <number:text> 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3" number:min-integer-digits="1"/>
      <number:text> </number:text>
    </number:number-style>
    <number:number-style style:name="N51">
      <style:text-properties fo:color="#FF0000"/>
      <number:text>(</number:text>
      <number:number number:decimal-places="3" number:min-integer-digits="1"/>
      <number:text>)</number:text>
      <style:map style:condition="value()&gt;=0" style:apply-style-name="N51P0"/>
    </number:number-style>
    <number:number-style style:name="N52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2-30T07:10:23Z</meta:creation-date>
    <dc:date>2025-12-30T07:10:23Z</dc:date>
  </office:meta>
</office:document-meta>
</file>