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3 年 12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檢測結果</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 table:style-name="ce12">
            <text:p><text:s/>5<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5" table:style-name="ce12">
            <text:p><text:s/>35<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5" table:style-name="ce12">
            <text:p><text:s/>5<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3 年 12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8">
            <text:p>中華民國 114年1月6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4">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6">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1-07T08:52:53Z</meta:creation-date>
    <dc:date>2025-01-07T08:52:53Z</dc:date>
  </office:meta>
</office:document-meta>
</file>