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2"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4">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4">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5">
            <text:p>中華民國 114 年 5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檢測結果</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45" table:style-name="ce12">
            <text:p><text:s/>45<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15" table:style-name="ce12">
            <text:p><text:s/>315<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9"/>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6"/>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水質項目</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45" table:style-name="ce12">
            <text:p><text:s/>45<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45" table:style-name="ce12">
            <text:p><text:s/>4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45" table:style-name="ce12">
            <text:p><text:s/>4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45" table:style-name="ce12">
            <text:p><text:s/>4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4">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4">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5">
            <text:p>中華民國 114年 5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6"/>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水質項目</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45" table:style-name="ce12">
            <text:p><text:s/>4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45" table:style-name="ce12">
            <text:p><text:s/>4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45" table:style-name="ce12">
            <text:p><text:s/>4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2">
            <text:p>中華民國 114年6月6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28">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0">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6-09T06:21:50Z</meta:creation-date>
    <dc:date>2025-06-09T06:21:50Z</dc:date>
  </office:meta>
</office:document-meta>
</file>