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hin solid #000000" style:vertical-align="middle"/>
      <style:text-properties fo:color="#FF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33">
      <style:table-cell-properties fo:border="thin solid #000000" style:vertical-align="middle"/>
      <style:text-properties fo:color="#FF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3"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4"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3.94229166666667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9"/>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6">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6">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修正表)</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7">
            <text:p>中華民國 114 年 6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9">
            <text:p>檢測結果</text:p>
          </table:table-cell>
          <table:table-cell office:value-type="string" table:number-columns-spanned="3" table:number-rows-spanned="1" table:style-name="ce36">
            <text:p>自來水水質</text:p>
          </table:table-cell>
          <table:covered-table-cell table:number-columns-repeated="2"/>
          <table:table-cell office:value-type="string" table:number-columns-spanned="4" table:number-rows-spanned="1" table:style-name="ce36">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6">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44" table:style-name="ce11">
            <text:p><text:s/>44<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2" table:style-name="ce11">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33" table:style-name="ce11">
            <text:p><text:s/>333<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24" table:style-name="ce11">
            <text:p><text:s/>24<text:s/></text:p>
          </table:table-cell>
          <table:table-cell office:value-type="float" office:value="0" table:number-columns-spanned="2" table:number-rows-spanned="1" table:style-name="ce40">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41"/>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8"/>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9">
            <text:p>水質項目</text:p>
          </table:table-cell>
          <table:table-cell office:value-type="string" table:number-columns-spanned="3" table:number-rows-spanned="1" table:style-name="ce36">
            <text:p>自來水水質</text:p>
          </table:table-cell>
          <table:covered-table-cell table:number-columns-repeated="2"/>
          <table:table-cell office:value-type="string" table:number-columns-spanned="4" table:number-rows-spanned="1" table:style-name="ce36">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6">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0" table:style-name="ce12">
            <text:p><text:s/>40<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4">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2" table:style-name="ce14">
            <text:p><text:s/>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2" table:style-name="ce14">
            <text:p><text:s/>2<text:s/></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9"/>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6">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6">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修正表)</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7">
            <text:p>中華民國 114年 6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8"/>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9">
            <text:p>水質項目</text:p>
          </table:table-cell>
          <table:table-cell office:value-type="string" table:number-columns-spanned="3" table:number-rows-spanned="1" table:style-name="ce36">
            <text:p>自來水水質</text:p>
          </table:table-cell>
          <table:covered-table-cell table:number-columns-repeated="2"/>
          <table:table-cell office:value-type="string" table:number-columns-spanned="4" table:number-rows-spanned="1" table:style-name="ce36">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6">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1" table:style-name="ce11">
            <text:p><text:s/>1<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1">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4" table:style-name="ce11">
            <text:p><text:s/>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2" table:style-name="ce11">
            <text:p><text:s/>2<text:s/></text:p>
          </table:table-cell>
          <table:table-cell office:value-type="float" office:value="0" table:number-columns-spanned="2" table:number-rows-spanned="1" table:style-name="ce40">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0" table:style-name="ce12">
            <text:p><text:s/>40<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40">
            <text:p><text:s/>-<text:s/></text:p>
          </table:table-cell>
          <table:covered-table-cell/>
          <table:table-cell office:value-type="string" table:style-name="ce27">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4">
            <text:p>中華民國 114年8月11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1">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0">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style-name="ro3">
          <table:table-cell office:value-type="string" table:number-columns-spanned="8" table:number-rows-spanned="2" table:style-name="ce30">
            <text:p>修正原因:依據上準環境科技股份有限公司114年7月17日(114)上檢字第1140000446號函辦理。</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9"/>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8-12T07:10:32Z</meta:creation-date>
    <dc:date>2025-08-12T07:10:32Z</dc:date>
  </office:meta>
</office:document-meta>
</file>